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0in" fo:margin-right="0in" fo:margin-top="1.0693in" fo:margin-bottom="0in" loext:contextual-spacing="false" fo:line-height="115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15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3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1.23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-0.1028in" fo:margin-right="5.3398in" fo:margin-top="1.32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1.1693in" fo:margin-right="1.20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1.3665in" fo:margin-right="1.3898in" fo:margin-top="0.1398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2.4764in" fo:margin-right="2.4862in" fo:margin-top="0.03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1.3in" fo:margin-right="1.5929in" fo:margin-top="0.32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1.5665in" fo:margin-right="2.6398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-0.1799in" fo:margin-right="5.9929in" fo:margin-top="0.1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5098in" fo:margin-right="3.29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-0.2299in" fo:margin-right="6.0862in" fo:margin-top="0.1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.7929in" fo:margin-right="5.24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1.8862in" fo:margin-right="4.20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2.6898in" fo:margin-right="3.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3.4398in" fo:margin-right="2.383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4.3063in" fo:margin-right="1.65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5.0528in" fo:margin-right="0.94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5.5098in" fo:margin-right="0.4362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" style:family="paragraph" style:parent-style-name="Standard">
      <style:paragraph-properties fo:margin-left="-0.2398in" fo:margin-right="6.1398in" fo:margin-top="0.1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.2992in" fo:margin-right="4.769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-0.2362in" fo:margin-right="6.4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-0.2362in" fo:margin-right="6.4in" fo:margin-top="0.1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" style:family="paragraph" style:parent-style-name="Standard">
      <style:paragraph-properties fo:margin-left="-0.2362in" fo:margin-right="6.4in" fo:margin-top="0.08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" style:family="paragraph" style:parent-style-name="Standard">
      <style:paragraph-properties fo:margin-left="-0.2362in" fo:margin-right="6.4in" fo:margin-top="0.11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" style:family="paragraph" style:parent-style-name="Standard">
      <style:paragraph-properties fo:margin-left="-0.2362in" fo:margin-right="6.4in" fo:margin-top="0.11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9" style:family="paragraph" style:parent-style-name="Standard">
      <style:paragraph-properties fo:margin-left="-0.2362in" fo:margin-right="6.4in" fo:margin-top="0.11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0" style:family="paragraph" style:parent-style-name="Standard">
      <style:paragraph-properties fo:margin-left="0.0528in" fo:margin-right="6.1362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1" style:family="paragraph" style:parent-style-name="Standard">
      <style:paragraph-properties fo:margin-left="0.2992in" fo:margin-right="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2" style:family="paragraph" style:parent-style-name="Standard">
      <style:paragraph-properties fo:margin-left="1.6898in" fo:margin-right="3.42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3" style:family="paragraph" style:parent-style-name="Standard">
      <style:paragraph-properties fo:margin-left="1.6898in" fo:margin-right="3.4228in" fo:margin-top="0.08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4" style:family="paragraph" style:parent-style-name="Standard">
      <style:paragraph-properties fo:margin-left="3.2862in" fo:margin-right="2.55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5" style:family="paragraph" style:parent-style-name="Standard">
      <style:paragraph-properties fo:margin-left="3.2835in" fo:margin-right="2.5465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6" style:family="paragraph" style:parent-style-name="Standard">
      <style:paragraph-properties fo:margin-left="4.2228in" fo:margin-right="1.5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7" style:family="paragraph" style:parent-style-name="Standard">
      <style:paragraph-properties fo:margin-left="4.2228in" fo:margin-right="1.55in" fo:margin-top="0.09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8" style:family="paragraph" style:parent-style-name="Standard">
      <style:paragraph-properties fo:margin-left="-0.2362in" fo:margin-right="6.4028in" fo:margin-top="0.092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9" style:family="paragraph" style:parent-style-name="Standard">
      <style:paragraph-properties fo:margin-left="0.0563in" fo:margin-right="6.14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0" style:family="paragraph" style:parent-style-name="Standard">
      <style:paragraph-properties fo:margin-left="0.2992in" fo:margin-right="5.07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1" style:family="paragraph" style:parent-style-name="Standard">
      <style:paragraph-properties fo:margin-left="0.0598in" fo:margin-right="6.16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2" style:family="paragraph" style:parent-style-name="Standard">
      <style:paragraph-properties fo:margin-left="0.3098in" fo:margin-right="4.84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3" style:family="paragraph" style:parent-style-name="Standard">
      <style:paragraph-properties fo:margin-left="-0.2362in" fo:margin-right="6.3965in" fo:margin-top="0.1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4" style:family="paragraph" style:parent-style-name="Standard">
      <style:paragraph-properties fo:margin-left="0.0598in" fo:margin-right="6.1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5" style:family="paragraph" style:parent-style-name="Standard">
      <style:paragraph-properties fo:margin-left="0.2992in" fo:margin-right="4.8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6" style:family="paragraph" style:parent-style-name="Standard">
      <style:paragraph-properties fo:margin-left="-0.2327in" fo:margin-right="6.3965in" fo:margin-top="0.10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7" style:family="paragraph" style:parent-style-name="Standard">
      <style:paragraph-properties fo:margin-left="0.0563in" fo:margin-right="6.14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8" style:family="paragraph" style:parent-style-name="Standard">
      <style:paragraph-properties fo:margin-left="0.3264in" fo:margin-right="4.8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9" style:family="paragraph" style:parent-style-name="Standard">
      <style:paragraph-properties fo:margin-left="1.7563in" fo:margin-right="4.04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0" style:family="paragraph" style:parent-style-name="Standard">
      <style:paragraph-properties fo:margin-left="1.6929in" fo:margin-right="3.4862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1" style:family="paragraph" style:parent-style-name="Standard">
      <style:paragraph-properties fo:margin-left="1.6965in" fo:margin-right="3.4835in" fo:margin-top="0.08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2" style:family="paragraph" style:parent-style-name="Standard">
      <style:paragraph-properties fo:margin-left="1.6429in" fo:margin-right="3.3429in" fo:margin-top="0.08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3" style:family="paragraph" style:parent-style-name="Standard">
      <style:paragraph-properties fo:margin-left="2.4528in" fo:margin-right="3.4028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4" style:family="paragraph" style:parent-style-name="Standard">
      <style:paragraph-properties fo:margin-left="3.2929in" fo:margin-right="2.54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5" style:family="paragraph" style:parent-style-name="Standard">
      <style:paragraph-properties fo:margin-left="4.2299in" fo:margin-right="1.5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6" style:family="paragraph" style:parent-style-name="Standard">
      <style:paragraph-properties fo:margin-left="5.1028in" fo:margin-right="0.35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7" style:family="paragraph" style:parent-style-name="Standard">
      <style:paragraph-properties fo:margin-left="5.1063in" fo:margin-right="0.3429in" fo:margin-top="0.092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8" style:family="paragraph" style:parent-style-name="Standard">
      <style:paragraph-properties fo:margin-left="5.1134in" fo:margin-right="0.3429in" fo:margin-top="0.1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9" style:family="paragraph" style:parent-style-name="Standard">
      <style:paragraph-properties fo:margin-left="3.2862in" fo:margin-right="2.6134in" fo:margin-top="0.08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0" style:family="paragraph" style:parent-style-name="Standard">
      <style:paragraph-properties fo:margin-left="4.2335in" fo:margin-right="1.53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1" style:family="paragraph" style:parent-style-name="Standard">
      <style:paragraph-properties fo:margin-left="3.2965in" fo:margin-right="2.4862in" fo:margin-top="0.1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2" style:family="paragraph" style:parent-style-name="Standard">
      <style:paragraph-properties fo:margin-left="4.2362in" fo:margin-right="1.52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3" style:family="paragraph" style:parent-style-name="Standard">
      <style:paragraph-properties fo:margin-left="3.3in" fo:margin-right="2.4799in" fo:margin-top="0.10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4" style:family="paragraph" style:parent-style-name="Standard">
      <style:paragraph-properties fo:margin-left="4.3in" fo:margin-right="1.583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5" style:family="paragraph" style:parent-style-name="Standard">
      <style:paragraph-properties fo:margin-left="5.1165in" fo:margin-right="0.36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6" style:family="paragraph" style:parent-style-name="Standard">
      <style:paragraph-properties fo:margin-left="5.1299in" fo:margin-right="0.35in" fo:margin-top="0.1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7" style:family="paragraph" style:parent-style-name="Standard">
      <style:paragraph-properties fo:margin-left="5.0764in" fo:margin-right="0.4in" fo:margin-top="0.092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8" style:family="paragraph" style:parent-style-name="Standard">
      <style:paragraph-properties fo:margin-left="-0.2398in" fo:margin-right="6.3965in" fo:margin-top="0.11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9" style:family="paragraph" style:parent-style-name="Standard">
      <style:paragraph-properties fo:margin-left="-0.2327in" fo:margin-right="6.4in" fo:margin-top="0.11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0" style:family="paragraph" style:parent-style-name="Standard">
      <style:paragraph-properties fo:margin-left="-0.2362in" fo:margin-right="6.4098in" fo:margin-top="0.11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1" style:family="paragraph" style:parent-style-name="Standard">
      <style:paragraph-properties fo:margin-left="-0.2398in" fo:margin-right="6.4in" fo:margin-top="0.11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2" style:family="paragraph" style:parent-style-name="Standard">
      <style:paragraph-properties fo:margin-left="-0.2429in" fo:margin-right="6.4063in" fo:margin-top="0.11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3" style:family="paragraph" style:parent-style-name="Standard">
      <style:paragraph-properties fo:margin-left="-0.2398in" fo:margin-right="6.4098in" fo:margin-top="0.11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4" style:family="paragraph" style:parent-style-name="Standard">
      <style:paragraph-properties fo:margin-left="-0.2429in" fo:margin-right="6.4098in" fo:margin-top="0.12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5" style:family="paragraph" style:parent-style-name="Standard">
      <style:paragraph-properties fo:margin-left="-0.2429in" fo:margin-right="6.4028in" fo:margin-top="0.11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6" style:family="paragraph" style:parent-style-name="Standard">
      <style:paragraph-properties fo:margin-left="-0.2465in" fo:margin-right="6.4134in" fo:margin-top="0.11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7" style:family="paragraph" style:parent-style-name="Standard">
      <style:paragraph-properties fo:margin-left="-0.2429in" fo:margin-right="6.4134in" fo:margin-top="0.10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8" style:family="paragraph" style:parent-style-name="Standard">
      <style:paragraph-properties fo:margin-left="-0.25in" fo:margin-right="6.4098in" fo:margin-top="0.11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9" style:family="paragraph" style:parent-style-name="Standard">
      <style:paragraph-properties fo:margin-left="-0.25in" fo:margin-right="6.4098in" fo:margin-top="0.11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0" style:family="paragraph" style:parent-style-name="Standard">
      <style:paragraph-properties fo:margin-left="-0.25in" fo:margin-right="6.4098in" fo:margin-top="0.11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1" style:family="paragraph" style:parent-style-name="Standard">
      <style:paragraph-properties fo:margin-left="-0.2528in" fo:margin-right="6.4264in" fo:margin-top="0.11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2" style:family="paragraph" style:parent-style-name="Standard">
      <style:paragraph-properties fo:margin-left="-0.2528in" fo:margin-right="6.4134in" fo:margin-top="0.10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3" style:family="paragraph" style:parent-style-name="Standard">
      <style:paragraph-properties fo:margin-left="-0.2563in" fo:margin-right="6.4134in" fo:margin-top="0.10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4" style:family="paragraph" style:parent-style-name="Standard">
      <style:paragraph-properties fo:margin-left="-0.25in" fo:margin-right="6.4193in" fo:margin-top="0.12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5" style:family="paragraph" style:parent-style-name="Standard">
      <style:paragraph-properties fo:margin-left="2.6063in" fo:margin-right="3.1929in" fo:margin-top="0.31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6" style:family="paragraph" style:parent-style-name="Standard">
      <style:paragraph-properties fo:margin-left="3.4429in" fo:margin-right="2.30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7" style:family="paragraph" style:parent-style-name="Standard">
      <style:paragraph-properties fo:margin-left="3.7228in" fo:margin-right="1.8465in" fo:margin-top="0.09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8" style:family="paragraph" style:parent-style-name="Standard">
      <style:paragraph-properties fo:margin-left="4.7465in" fo:margin-right="0.633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9" style:family="paragraph" style:parent-style-name="Standard">
      <style:paragraph-properties fo:margin-left="4.9929in" fo:margin-right="0.0398in" fo:margin-top="0.30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0" style:family="paragraph" style:parent-style-name="Standard">
      <style:paragraph-properties fo:margin-left="3.7335in" fo:margin-right="0.1299in" fo:margin-top="0.0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1" style:family="paragraph" style:parent-style-name="Standard">
      <style:paragraph-properties fo:margin-left="3.7362in" fo:margin-right="0.0634in" fo:margin-top="0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2" style:family="paragraph" style:parent-style-name="Standard">
      <style:paragraph-properties fo:margin-left="2.1335in" fo:margin-right="3.01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3" style:family="paragraph" style:parent-style-name="Standard">
      <style:paragraph-properties fo:margin-left="3.7299in" fo:margin-right="2.31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4" style:family="paragraph" style:parent-style-name="Standard">
      <style:paragraph-properties fo:margin-left="2.0835in" fo:margin-right="2.9929in" fo:margin-top="0.0563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5" style:family="paragraph" style:parent-style-name="Standard">
      <style:paragraph-properties fo:margin-left="3.7362in" fo:margin-right="2.269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6" style:family="paragraph" style:parent-style-name="Standard">
      <style:paragraph-properties fo:margin-left="5.0165in" fo:margin-right="0.97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7" style:family="paragraph" style:parent-style-name="Standard">
      <style:paragraph-properties fo:margin-left="5.0634in" fo:margin-right="-0.7862in" fo:margin-top="1.35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9797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2" style:family="text">
      <style:text-properties fo:font-variant="normal" fo:text-transform="none" fo:color="#9797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3" style:family="text">
      <style:text-properties fo:font-variant="normal" fo:text-transform="none" fo:color="#9999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9999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" style:family="text">
      <style:text-properties fo:font-variant="normal" fo:text-transform="none" fo:color="#8d8d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6" style:family="text">
      <style:text-properties fo:font-variant="normal" fo:text-transform="none" fo:color="#8d8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7" style:family="text">
      <style:text-properties fo:font-variant="normal" fo:text-transform="none" fo:color="#afaf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" style:family="text">
      <style:text-properties fo:font-variant="normal" fo:text-transform="none" fo:color="#5555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9" style:family="text">
      <style:text-properties fo:font-variant="normal" fo:text-transform="none" fo:color="#5555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0" style:family="text">
      <style:text-properties fo:font-variant="normal" fo:text-transform="none" fo:color="#5555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1" style:family="text">
      <style:text-properties fo:font-variant="normal" fo:text-transform="none" fo:color="#5555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2" style:family="text">
      <style:text-properties fo:font-variant="normal" fo:text-transform="none" fo:color="#5555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13" style:family="text">
      <style:text-properties fo:font-variant="normal" fo:text-transform="none" fo:color="#5555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4" style:family="text">
      <style:text-properties fo:font-variant="normal" fo:text-transform="none" fo:color="#5555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5" style:family="text">
      <style:text-properties fo:font-variant="normal" fo:text-transform="none" fo:color="#555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6" style:family="text">
      <style:text-properties fo:font-variant="normal" fo:text-transform="none" fo:color="#555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7" style:family="text">
      <style:text-properties fo:font-variant="normal" fo:text-transform="none" fo:color="#555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8" style:family="text">
      <style:text-properties fo:font-variant="normal" fo:text-transform="none" fo:color="#595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9" style:family="text">
      <style:text-properties fo:font-variant="normal" fo:text-transform="none" fo:color="#5959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0" style:family="text">
      <style:text-properties fo:font-variant="normal" fo:text-transform="none" fo:color="#5959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1" style:family="text">
      <style:text-properties fo:font-variant="normal" fo:text-transform="none" fo:color="#5959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22" style:family="text">
      <style:text-properties fo:font-variant="normal" fo:text-transform="none" fo:color="#5959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3" style:family="text">
      <style:text-properties fo:font-variant="normal" fo:text-transform="none" fo:color="#595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4" style:family="text">
      <style:text-properties fo:font-variant="normal" fo:text-transform="none" fo:color="#ddd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5" style:family="text">
      <style:text-properties fo:font-variant="normal" fo:text-transform="none" fo:color="#747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6" style:family="text">
      <style:text-properties fo:font-variant="normal" fo:text-transform="none" fo:color="#747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7" style:family="text">
      <style:text-properties fo:font-variant="normal" fo:text-transform="none" fo:color="#7474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8" style:family="text">
      <style:text-properties fo:font-variant="normal" fo:text-transform="none" fo:color="#747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9" style:family="text">
      <style:text-properties fo:font-variant="normal" fo:text-transform="none" fo:color="#6262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0" style:family="text">
      <style:text-properties fo:font-variant="normal" fo:text-transform="none" fo:color="#6262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1" style:family="text">
      <style:text-properties fo:font-variant="normal" fo:text-transform="none" fo:color="#6262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2" style:family="text">
      <style:text-properties fo:font-variant="normal" fo:text-transform="none" fo:color="#6262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33" style:family="text">
      <style:text-properties fo:font-variant="normal" fo:text-transform="none" fo:color="#626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4" style:family="text">
      <style:text-properties fo:font-variant="normal" fo:text-transform="none" fo:color="#6262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5" style:family="text">
      <style:text-properties fo:font-variant="normal" fo:text-transform="none" fo:color="#626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6" style:family="text">
      <style:text-properties fo:font-variant="normal" fo:text-transform="none" fo:color="#6262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37" style:family="text">
      <style:text-properties fo:font-variant="normal" fo:text-transform="none" fo:color="#7373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8" style:family="text">
      <style:text-properties fo:font-variant="normal" fo:text-transform="none" fo:color="#7373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9" style:family="text">
      <style:text-properties fo:font-variant="normal" fo:text-transform="none" fo:color="#737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0" style:family="text">
      <style:text-properties fo:font-variant="normal" fo:text-transform="none" fo:color="#737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1" style:family="text">
      <style:text-properties fo:font-variant="normal" fo:text-transform="none" fo:color="#f5f5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2" style:family="text">
      <style:text-properties fo:font-variant="normal" fo:text-transform="none" fo:color="#6363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3" style:family="text">
      <style:text-properties fo:font-variant="normal" fo:text-transform="none" fo:color="#6363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4" style:family="text">
      <style:text-properties fo:font-variant="normal" fo:text-transform="none" fo:color="#6363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5" style:family="text">
      <style:text-properties fo:font-variant="normal" fo:text-transform="none" fo:color="#6363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6" style:family="text">
      <style:text-properties fo:font-variant="normal" fo:text-transform="none" fo:color="#636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7" style:family="text">
      <style:text-properties fo:font-variant="normal" fo:text-transform="none" fo:color="#d6d6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8" style:family="text">
      <style:text-properties fo:font-variant="normal" fo:text-transform="none" fo:color="#d6d6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9" style:family="text">
      <style:text-properties fo:font-variant="normal" fo:text-transform="none" fo:color="#5d5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50" style:family="text">
      <style:text-properties fo:font-variant="normal" fo:text-transform="none" fo:color="#5d5d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51" style:family="text">
      <style:text-properties fo:font-variant="normal" fo:text-transform="none" fo:color="#5d5d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52" style:family="text">
      <style:text-properties fo:font-variant="normal" fo:text-transform="none" fo:color="#5d5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3" style:family="text">
      <style:text-properties fo:font-variant="normal" fo:text-transform="none" fo:color="#5d5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54" style:family="text">
      <style:text-properties fo:font-variant="normal" fo:text-transform="none" fo:color="#5353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55" style:family="text">
      <style:text-properties fo:font-variant="normal" fo:text-transform="none" fo:color="#5353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56" style:family="text">
      <style:text-properties fo:font-variant="normal" fo:text-transform="none" fo:color="#5353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57" style:family="text">
      <style:text-properties fo:font-variant="normal" fo:text-transform="none" fo:color="#535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8" style:family="text">
      <style:text-properties fo:font-variant="normal" fo:text-transform="none" fo:color="#535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59" style:family="text">
      <style:text-properties fo:font-variant="normal" fo:text-transform="none" fo:color="#646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60" style:family="text">
      <style:text-properties fo:font-variant="normal" fo:text-transform="none" fo:color="#646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61" style:family="text">
      <style:text-properties fo:font-variant="normal" fo:text-transform="none" fo:color="#6464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62" style:family="text">
      <style:text-properties fo:font-variant="normal" fo:text-transform="none" fo:color="#646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63" style:family="text">
      <style:text-properties fo:font-variant="normal" fo:text-transform="none" fo:color="#6464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64" style:family="text">
      <style:text-properties fo:font-variant="normal" fo:text-transform="none" fo:color="#6464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65" style:family="text">
      <style:text-properties fo:font-variant="normal" fo:text-transform="none" fo:color="#fbf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66" style:family="text">
      <style:text-properties fo:font-variant="normal" fo:text-transform="none" fo:color="#fbfb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67" style:family="text">
      <style:text-properties fo:font-variant="normal" fo:text-transform="none" fo:color="#fbfb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68" style:family="text">
      <style:text-properties fo:font-variant="normal" fo:text-transform="none" fo:color="#fbfb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69" style:family="text">
      <style:text-properties fo:font-variant="normal" fo:text-transform="none" fo:color="#fbf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70" style:family="text">
      <style:text-properties fo:font-variant="normal" fo:text-transform="none" fo:color="#fbfb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71" style:family="text">
      <style:text-properties fo:font-variant="normal" fo:text-transform="none" fo:color="#6868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72" style:family="text">
      <style:text-properties fo:font-variant="normal" fo:text-transform="none" fo:color="#6868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73" style:family="text">
      <style:text-properties fo:font-variant="normal" fo:text-transform="none" fo:color="#6868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74" style:family="text">
      <style:text-properties fo:font-variant="normal" fo:text-transform="none" fo:color="#6868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75" style:family="text">
      <style:text-properties fo:font-variant="normal" fo:text-transform="none" fo:color="#686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76" style:family="text">
      <style:text-properties fo:font-variant="normal" fo:text-transform="none" fo:color="#d8d8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77" style:family="text">
      <style:text-properties fo:font-variant="normal" fo:text-transform="none" fo:color="#8888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78" style:family="text">
      <style:text-properties fo:font-variant="normal" fo:text-transform="none" fo:color="#8888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79" style:family="text">
      <style:text-properties fo:font-variant="normal" fo:text-transform="none" fo:color="#8888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80" style:family="text">
      <style:text-properties fo:font-variant="normal" fo:text-transform="none" fo:color="#8888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81" style:family="text">
      <style:text-properties fo:font-variant="normal" fo:text-transform="none" fo:color="#959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82" style:family="text">
      <style:text-properties fo:font-variant="normal" fo:text-transform="none" fo:color="#9595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3" style:family="text">
      <style:text-properties fo:font-variant="normal" fo:text-transform="none" fo:color="#959500" style:text-line-through-style="none" style:text-line-through-type="none" style:text-position="0% 100%" style:font-name="Courier New" fo:font-size="4pt" fo:font-style="italic" style:text-underline-style="none" fo:font-weight="bold" style:font-name-asian="Courier New1" style:font-size-asian="4pt" style:font-style-asian="italic" style:font-weight-asian="bold" style:font-name-complex="Courier New1" style:font-size-complex="4pt" style:font-style-complex="italic" style:font-weight-complex="bold"/>
    </style:style>
    <style:style style:name="T84" style:family="text">
      <style:text-properties fo:font-variant="normal" fo:text-transform="none" fo:color="#696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85" style:family="text">
      <style:text-properties fo:font-variant="normal" fo:text-transform="none" fo:color="#6969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86" style:family="text">
      <style:text-properties fo:font-variant="normal" fo:text-transform="none" fo:color="#696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87" style:family="text">
      <style:text-properties fo:font-variant="normal" fo:text-transform="none" fo:color="#696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88" style:family="text">
      <style:text-properties fo:font-variant="normal" fo:text-transform="none" fo:color="#dbd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89" style:family="text">
      <style:text-properties fo:font-variant="normal" fo:text-transform="none" fo:color="#5858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90" style:family="text">
      <style:text-properties fo:font-variant="normal" fo:text-transform="none" fo:color="#5858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91" style:family="text">
      <style:text-properties fo:font-variant="normal" fo:text-transform="none" fo:color="#5858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92" style:family="text">
      <style:text-properties fo:font-variant="normal" fo:text-transform="none" fo:color="#5858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93" style:family="text">
      <style:text-properties fo:font-variant="normal" fo:text-transform="none" fo:color="#5858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94" style:family="text">
      <style:text-properties fo:font-variant="normal" fo:text-transform="none" fo:color="#5858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95" style:family="text">
      <style:text-properties fo:font-variant="normal" fo:text-transform="none" fo:color="#5858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96" style:family="text">
      <style:text-properties fo:font-variant="normal" fo:text-transform="none" fo:color="#585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97" style:family="text">
      <style:text-properties fo:font-variant="normal" fo:text-transform="none" fo:color="#3333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98" style:family="text">
      <style:text-properties fo:font-variant="normal" fo:text-transform="none" fo:color="#3333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99" style:family="text">
      <style:text-properties fo:font-variant="normal" fo:text-transform="none" fo:color="#3333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00" style:family="text">
      <style:text-properties fo:font-variant="normal" fo:text-transform="none" fo:color="#2020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01" style:family="text">
      <style:text-properties fo:font-variant="normal" fo:text-transform="none" fo:color="#2121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02" style:family="text">
      <style:text-properties fo:font-variant="normal" fo:text-transform="none" fo:color="#212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03" style:family="text">
      <style:text-properties fo:font-variant="normal" fo:text-transform="none" fo:color="#fafa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04" style:family="text">
      <style:text-properties fo:font-variant="normal" fo:text-transform="none" fo:color="#fafa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05" style:family="text">
      <style:text-properties fo:font-variant="normal" fo:text-transform="none" fo:color="#fafa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06" style:family="text">
      <style:text-properties fo:font-variant="normal" fo:text-transform="none" fo:color="#faf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07" style:family="text">
      <style:text-properties fo:font-variant="normal" fo:text-transform="none" fo:color="#faf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08" style:family="text">
      <style:text-properties fo:font-variant="normal" fo:text-transform="none" fo:color="#faf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09" style:family="text">
      <style:text-properties fo:font-variant="normal" fo:text-transform="none" fo:color="#1717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10" style:family="text">
      <style:text-properties fo:font-variant="normal" fo:text-transform="none" fo:color="#1919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11" style:family="text">
      <style:text-properties fo:font-variant="normal" fo:text-transform="none" fo:color="#191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12" style:family="text">
      <style:text-properties fo:font-variant="normal" fo:text-transform="none" fo:color="#efef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113" style:family="text">
      <style:text-properties fo:font-variant="normal" fo:text-transform="none" fo:color="#1616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114" style:family="text">
      <style:text-properties fo:font-variant="normal" fo:text-transform="none" fo:color="#1616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15" style:family="text">
      <style:text-properties fo:font-variant="normal" fo:text-transform="none" fo:color="#f9f9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116" style:family="text">
      <style:text-properties fo:font-variant="normal" fo:text-transform="none" fo:color="#f9f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17" style:family="text">
      <style:text-properties fo:font-variant="normal" fo:text-transform="none" fo:color="#f9f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18" style:family="text">
      <style:text-properties fo:font-variant="normal" fo:text-transform="none" fo:color="#7979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119" style:family="text">
      <style:text-properties fo:font-variant="normal" fo:text-transform="none" fo:color="#797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20" style:family="text">
      <style:text-properties fo:font-variant="normal" fo:text-transform="none" fo:color="#797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21" style:family="text">
      <style:text-properties fo:font-variant="normal" fo:text-transform="none" fo:color="#797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2" style:family="text">
      <style:text-properties fo:font-variant="normal" fo:text-transform="none" fo:color="#7979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23" style:family="text">
      <style:text-properties fo:font-variant="normal" fo:text-transform="none" fo:color="#4040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124" style:family="text">
      <style:text-properties fo:font-variant="normal" fo:text-transform="none" fo:color="#4040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125" style:family="text">
      <style:text-properties fo:font-variant="normal" fo:text-transform="none" fo:color="#404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6" style:family="text">
      <style:text-properties fo:font-variant="normal" fo:text-transform="none" fo:color="#404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27" style:family="text">
      <style:text-properties fo:font-variant="normal" fo:text-transform="none" fo:color="#fdf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28" style:family="text">
      <style:text-properties fo:font-variant="normal" fo:text-transform="none" fo:color="#fdf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9" style:family="text">
      <style:text-properties fo:font-variant="normal" fo:text-transform="none" fo:color="#fdfd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30" style:family="text">
      <style:text-properties fo:font-variant="normal" fo:text-transform="none" fo:color="#fdf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31" style:family="text">
      <style:text-properties fo:font-variant="normal" fo:text-transform="none" fo:color="#fdfd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32" style:family="text">
      <style:text-properties fo:font-variant="normal" fo:text-transform="none" fo:color="#fdfd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133" style:family="text">
      <style:text-properties fo:font-variant="normal" fo:text-transform="none" fo:color="#fdfd00" style:text-line-through-style="none" style:text-line-through-type="none" style:text-position="0% 100%" style:font-name="Courier New" fo:font-size="6pt" fo:font-style="normal" style:text-underline-style="none" fo:font-weight="bold" style:font-name-asian="Courier New1" style:font-size-asian="6pt" style:font-style-asian="normal" style:font-weight-asian="bold" style:font-name-complex="Courier New1" style:font-size-complex="6pt" style:font-style-complex="normal" style:font-weight-complex="bold"/>
    </style:style>
    <style:style style:name="T134" style:family="text">
      <style:text-properties fo:font-variant="normal" fo:text-transform="none" fo:color="#3535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35" style:family="text">
      <style:text-properties fo:font-variant="normal" fo:text-transform="none" fo:color="#3535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36" style:family="text">
      <style:text-properties fo:font-variant="normal" fo:text-transform="none" fo:color="#353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7" style:family="text">
      <style:text-properties fo:font-variant="normal" fo:text-transform="none" fo:color="#fcfc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8" style:family="text">
      <style:text-properties fo:font-variant="normal" fo:text-transform="none" fo:color="#fcfc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39" style:family="text">
      <style:text-properties fo:font-variant="normal" fo:text-transform="none" fo:color="#fcf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40" style:family="text">
      <style:text-properties fo:font-variant="normal" fo:text-transform="none" fo:color="#fcfc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41" style:family="text">
      <style:text-properties fo:font-variant="normal" fo:text-transform="none" fo:color="#fcfc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42" style:family="text">
      <style:text-properties fo:font-variant="normal" fo:text-transform="none" fo:color="#fcfc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43" style:family="text">
      <style:text-properties fo:font-variant="normal" fo:text-transform="none" fo:color="#fcfc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144" style:family="text">
      <style:text-properties fo:font-variant="normal" fo:text-transform="none" fo:color="#4c4c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45" style:family="text">
      <style:text-properties fo:font-variant="normal" fo:text-transform="none" fo:color="#4c4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46" style:family="text">
      <style:text-properties fo:font-variant="normal" fo:text-transform="none" fo:color="#4c4c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47" style:family="text">
      <style:text-properties fo:font-variant="normal" fo:text-transform="none" fo:color="#4c4c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48" style:family="text">
      <style:text-properties fo:font-variant="normal" fo:text-transform="none" fo:color="#4c4c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49" style:family="text">
      <style:text-properties fo:font-variant="normal" fo:text-transform="none" fo:color="#4c4c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50" style:family="text">
      <style:text-properties fo:font-variant="normal" fo:text-transform="none" fo:color="#4c4c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151" style:family="text">
      <style:text-properties fo:font-variant="normal" fo:text-transform="none" fo:color="#4c4c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52" style:family="text">
      <style:text-properties fo:font-variant="normal" fo:text-transform="none" fo:color="#4c4c00" style:text-line-through-style="none" style:text-line-through-type="none" style:text-position="0% 100%" style:font-name="Courier New" fo:font-size="6pt" fo:font-style="normal" style:text-underline-style="none" fo:font-weight="normal" style:font-name-asian="Courier New1" style:font-size-asian="6pt" style:font-style-asian="normal" style:font-weight-asian="normal" style:font-name-complex="Courier New1" style:font-size-complex="6pt" style:font-style-complex="normal" style:font-weight-complex="normal"/>
    </style:style>
    <style:style style:name="T153" style:family="text">
      <style:text-properties fo:font-variant="normal" fo:text-transform="none" fo:color="#4242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54" style:family="text">
      <style:text-properties fo:font-variant="normal" fo:text-transform="none" fo:color="#4242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155" style:family="text">
      <style:text-properties fo:font-variant="normal" fo:text-transform="none" fo:color="#4242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56" style:family="text">
      <style:text-properties fo:font-variant="normal" fo:text-transform="none" fo:color="#4242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57" style:family="text">
      <style:text-properties fo:font-variant="normal" fo:text-transform="none" fo:color="#b0b0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58" style:family="text">
      <style:text-properties fo:font-variant="normal" fo:text-transform="none" fo:color="#3d3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59" style:family="text">
      <style:text-properties fo:font-variant="normal" fo:text-transform="none" fo:color="#3d3d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160" style:family="text">
      <style:text-properties fo:font-variant="normal" fo:text-transform="none" fo:color="#454500" style:text-line-through-style="none" style:text-line-through-type="none" style:text-position="0% 100%" style:font-name="Arial" fo:font-size="6pt" fo:font-style="italic" style:text-underline-style="none" fo:font-weight="bold" style:font-name-asian="Arial1" style:font-size-asian="6pt" style:font-style-asian="italic" style:font-weight-asian="bold" style:font-name-complex="Arial1" style:font-size-complex="6pt" style:font-style-complex="italic" style:font-weight-complex="bold"/>
    </style:style>
    <style:style style:name="T161" style:family="text">
      <style:text-properties fo:font-variant="normal" fo:text-transform="none" fo:color="#454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62" style:family="text">
      <style:text-properties fo:font-variant="normal" fo:text-transform="none" fo:color="#454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63" style:family="text">
      <style:text-properties fo:font-variant="normal" fo:text-transform="none" fo:color="#4545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64" style:family="text">
      <style:text-properties fo:font-variant="normal" fo:text-transform="none" fo:color="#454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65" style:family="text">
      <style:text-properties fo:font-variant="normal" fo:text-transform="none" fo:color="#4545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166" style:family="text">
      <style:text-properties fo:font-variant="normal" fo:text-transform="none" fo:color="#4545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67" style:family="text">
      <style:text-properties fo:font-variant="normal" fo:text-transform="none" fo:color="#4545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168" style:family="text">
      <style:text-properties fo:font-variant="normal" fo:text-transform="none" fo:color="#767600" style:text-line-through-style="none" style:text-line-through-type="none" style:text-position="0% 100%" style:font-name="Courier New" fo:font-size="5pt" fo:font-style="normal" style:text-underline-style="none" fo:font-weight="bold" style:font-name-asian="Courier New1" style:font-size-asian="5pt" style:font-style-asian="normal" style:font-weight-asian="bold" style:font-name-complex="Courier New1" style:font-size-complex="5pt" style:font-style-complex="normal" style:font-weight-complex="bold"/>
    </style:style>
    <style:style style:name="T169" style:family="text">
      <style:text-properties fo:font-variant="normal" fo:text-transform="none" fo:color="#7676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70" style:family="text">
      <style:text-properties fo:font-variant="normal" fo:text-transform="none" fo:color="#7676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71" style:family="text">
      <style:text-properties fo:font-variant="normal" fo:text-transform="none" fo:color="#767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72" style:family="text">
      <style:text-properties fo:font-variant="normal" fo:text-transform="none" fo:color="#7676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73" style:family="text">
      <style:text-properties fo:font-variant="normal" fo:text-transform="none" fo:color="#767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74" style:family="text">
      <style:text-properties fo:font-variant="normal" fo:text-transform="none" fo:color="#4848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175" style:family="text">
      <style:text-properties fo:font-variant="normal" fo:text-transform="none" fo:color="#4848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76" style:family="text">
      <style:text-properties fo:font-variant="normal" fo:text-transform="none" fo:color="#4848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77" style:family="text">
      <style:text-properties fo:font-variant="normal" fo:text-transform="none" fo:color="#4848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78" style:family="text">
      <style:text-properties fo:font-variant="normal" fo:text-transform="none" fo:color="#4848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179" style:family="text">
      <style:text-properties fo:font-variant="normal" fo:text-transform="none" fo:color="#8484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80" style:family="text">
      <style:text-properties fo:font-variant="normal" fo:text-transform="none" fo:color="#5c5c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81" style:family="text">
      <style:text-properties fo:font-variant="normal" fo:text-transform="none" fo:color="#5c5c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82" style:family="text">
      <style:text-properties fo:font-variant="normal" fo:text-transform="none" fo:color="#5c5c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83" style:family="text">
      <style:text-properties fo:font-variant="normal" fo:text-transform="none" fo:color="#5c5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84" style:family="text">
      <style:text-properties fo:font-variant="normal" fo:text-transform="none" fo:color="#5c5c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185" style:family="text">
      <style:text-properties fo:font-variant="normal" fo:text-transform="none" fo:color="#7a7a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86" style:family="text">
      <style:text-properties fo:font-variant="normal" fo:text-transform="none" fo:color="#7a7a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87" style:family="text">
      <style:text-properties fo:font-variant="normal" fo:text-transform="none" fo:color="#7a7a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88" style:family="text">
      <style:text-properties fo:font-variant="normal" fo:text-transform="none" fo:color="#7a7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89" style:family="text">
      <style:text-properties fo:font-variant="normal" fo:text-transform="none" fo:color="#7a7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90" style:family="text">
      <style:text-properties fo:font-variant="normal" fo:text-transform="none" fo:color="#5757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91" style:family="text">
      <style:text-properties fo:font-variant="normal" fo:text-transform="none" fo:color="#575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92" style:family="text">
      <style:text-properties fo:font-variant="normal" fo:text-transform="none" fo:color="#5757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93" style:family="text">
      <style:text-properties fo:font-variant="normal" fo:text-transform="none" fo:color="#5757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94" style:family="text">
      <style:text-properties fo:font-variant="normal" fo:text-transform="none" fo:color="#5757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95" style:family="text">
      <style:text-properties fo:font-variant="normal" fo:text-transform="none" fo:color="#575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96" style:family="text">
      <style:text-properties fo:font-variant="normal" fo:text-transform="none" fo:color="#575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97" style:family="text">
      <style:text-properties fo:font-variant="normal" fo:text-transform="none" fo:color="#3434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98" style:family="text">
      <style:text-properties fo:font-variant="normal" fo:text-transform="none" fo:color="#3434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99" style:family="text">
      <style:text-properties fo:font-variant="normal" fo:text-transform="none" fo:color="#5e5e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00" style:family="text">
      <style:text-properties fo:font-variant="normal" fo:text-transform="none" fo:color="#5e5e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01" style:family="text">
      <style:text-properties fo:font-variant="normal" fo:text-transform="none" fo:color="#5e5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02" style:family="text">
      <style:text-properties fo:font-variant="normal" fo:text-transform="none" fo:color="#5e5e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03" style:family="text">
      <style:text-properties fo:font-variant="normal" fo:text-transform="none" fo:color="#5e5e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04" style:family="text">
      <style:text-properties fo:font-variant="normal" fo:text-transform="none" fo:color="#5e5e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05" style:family="text">
      <style:text-properties fo:font-variant="normal" fo:text-transform="none" fo:color="#5e5e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206" style:family="text">
      <style:text-properties fo:font-variant="normal" fo:text-transform="none" fo:color="#7b7b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207" style:family="text">
      <style:text-properties fo:font-variant="normal" fo:text-transform="none" fo:color="#7b7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08" style:family="text">
      <style:text-properties fo:font-variant="normal" fo:text-transform="none" fo:color="#7b7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09" style:family="text">
      <style:text-properties fo:font-variant="normal" fo:text-transform="none" fo:color="#7b7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10" style:family="text">
      <style:text-properties fo:font-variant="normal" fo:text-transform="none" fo:color="#7b7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11" style:family="text">
      <style:text-properties fo:font-variant="normal" fo:text-transform="none" fo:color="#939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12" style:family="text">
      <style:text-properties fo:font-variant="normal" fo:text-transform="none" fo:color="#939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13" style:family="text">
      <style:text-properties fo:font-variant="normal" fo:text-transform="none" fo:color="#9393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14" style:family="text">
      <style:text-properties fo:font-variant="normal" fo:text-transform="none" fo:color="#8585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15" style:family="text">
      <style:text-properties fo:font-variant="normal" fo:text-transform="none" fo:color="#4a4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16" style:family="text">
      <style:text-properties fo:font-variant="normal" fo:text-transform="none" fo:color="#4a4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17" style:family="text">
      <style:text-properties fo:font-variant="normal" fo:text-transform="none" fo:color="#4a4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18" style:family="text">
      <style:text-properties fo:font-variant="normal" fo:text-transform="none" fo:color="#4a4a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19" style:family="text">
      <style:text-properties fo:font-variant="normal" fo:text-transform="none" fo:color="#4a4a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20" style:family="text">
      <style:text-properties fo:font-variant="normal" fo:text-transform="none" fo:color="#4a4a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21" style:family="text">
      <style:text-properties fo:font-variant="normal" fo:text-transform="none" fo:color="#4a4a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222" style:family="text">
      <style:text-properties fo:font-variant="normal" fo:text-transform="none" fo:color="#8c8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23" style:family="text">
      <style:text-properties fo:font-variant="normal" fo:text-transform="none" fo:color="#8c8c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24" style:family="text">
      <style:text-properties fo:font-variant="normal" fo:text-transform="none" fo:color="#8c8c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225" style:family="text">
      <style:text-properties fo:font-variant="normal" fo:text-transform="none" fo:color="#8c8c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26" style:family="text">
      <style:text-properties fo:font-variant="normal" fo:text-transform="none" fo:color="#666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27" style:family="text">
      <style:text-properties fo:font-variant="normal" fo:text-transform="none" fo:color="#6666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28" style:family="text">
      <style:text-properties fo:font-variant="normal" fo:text-transform="none" fo:color="#666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29" style:family="text">
      <style:text-properties fo:font-variant="normal" fo:text-transform="none" fo:color="#6666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30" style:family="text">
      <style:text-properties fo:font-variant="normal" fo:text-transform="none" fo:color="#6666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31" style:family="text">
      <style:text-properties fo:font-variant="normal" fo:text-transform="none" fo:color="#5151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32" style:family="text">
      <style:text-properties fo:font-variant="normal" fo:text-transform="none" fo:color="#5151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33" style:family="text">
      <style:text-properties fo:font-variant="normal" fo:text-transform="none" fo:color="#515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34" style:family="text">
      <style:text-properties fo:font-variant="normal" fo:text-transform="none" fo:color="#515100" style:text-line-through-style="none" style:text-line-through-type="none" style:text-position="0% 100%" style:font-name="Arial" fo:font-size="9pt" fo:font-style="normal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235" style:family="text">
      <style:text-properties fo:font-variant="normal" fo:text-transform="none" fo:color="#3b3b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36" style:family="text">
      <style:text-properties fo:font-variant="normal" fo:text-transform="none" fo:color="#3b3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37" style:family="text">
      <style:text-properties fo:font-variant="normal" fo:text-transform="none" fo:color="#3b3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38" style:family="text">
      <style:text-properties fo:font-variant="normal" fo:text-transform="none" fo:color="#6f6f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39" style:family="text">
      <style:text-properties fo:font-variant="normal" fo:text-transform="none" fo:color="#6f6f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40" style:family="text">
      <style:text-properties fo:font-variant="normal" fo:text-transform="none" fo:color="#6f6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41" style:family="text">
      <style:text-properties fo:font-variant="normal" fo:text-transform="none" fo:color="#6f6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42" style:family="text">
      <style:text-properties fo:font-variant="normal" fo:text-transform="none" fo:color="#6d6d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43" style:family="text">
      <style:text-properties fo:font-variant="normal" fo:text-transform="none" fo:color="#6d6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44" style:family="text">
      <style:text-properties fo:font-variant="normal" fo:text-transform="none" fo:color="#6d6d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245" style:family="text">
      <style:text-properties fo:font-variant="normal" fo:text-transform="none" fo:color="#6d6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46" style:family="text">
      <style:text-properties fo:font-variant="normal" fo:text-transform="none" fo:color="#6d6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47" style:family="text">
      <style:text-properties fo:font-variant="normal" fo:text-transform="none" fo:color="#6d6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48" style:family="text">
      <style:text-properties fo:font-variant="normal" fo:text-transform="none" fo:color="#6b6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49" style:family="text">
      <style:text-properties fo:font-variant="normal" fo:text-transform="none" fo:color="#6b6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50" style:family="text">
      <style:text-properties fo:font-variant="normal" fo:text-transform="none" fo:color="#6b6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51" style:family="text">
      <style:text-properties fo:font-variant="normal" fo:text-transform="none" fo:color="#6b6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52" style:family="text">
      <style:text-properties fo:font-variant="normal" fo:text-transform="none" fo:color="#6a6a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53" style:family="text">
      <style:text-properties fo:font-variant="normal" fo:text-transform="none" fo:color="#6a6a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54" style:family="text">
      <style:text-properties fo:font-variant="normal" fo:text-transform="none" fo:color="#6a6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55" style:family="text">
      <style:text-properties fo:font-variant="normal" fo:text-transform="none" fo:color="#4444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256" style:family="text">
      <style:text-properties fo:font-variant="normal" fo:text-transform="none" fo:color="#444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57" style:family="text">
      <style:text-properties fo:font-variant="normal" fo:text-transform="none" fo:color="#4444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58" style:family="text">
      <style:text-properties fo:font-variant="normal" fo:text-transform="none" fo:color="#4444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59" style:family="text">
      <style:text-properties fo:font-variant="normal" fo:text-transform="none" fo:color="#444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60" style:family="text">
      <style:text-properties fo:font-variant="normal" fo:text-transform="none" fo:color="#4444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61" style:family="text">
      <style:text-properties fo:font-variant="normal" fo:text-transform="none" fo:color="#7575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62" style:family="text">
      <style:text-properties fo:font-variant="normal" fo:text-transform="none" fo:color="#7575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63" style:family="text">
      <style:text-properties fo:font-variant="normal" fo:text-transform="none" fo:color="#757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64" style:family="text">
      <style:text-properties fo:font-variant="normal" fo:text-transform="none" fo:color="#5a5a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65" style:family="text">
      <style:text-properties fo:font-variant="normal" fo:text-transform="none" fo:color="#5a5a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266" style:family="text">
      <style:text-properties fo:font-variant="normal" fo:text-transform="none" fo:color="#5a5a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67" style:family="text">
      <style:text-properties fo:font-variant="normal" fo:text-transform="none" fo:color="#5a5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68" style:family="text">
      <style:text-properties fo:font-variant="normal" fo:text-transform="none" fo:color="#5a5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69" style:family="text">
      <style:text-properties fo:font-variant="normal" fo:text-transform="none" fo:color="#5a5a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70" style:family="text">
      <style:text-properties fo:font-variant="normal" fo:text-transform="none" fo:color="#474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71" style:family="text">
      <style:text-properties fo:font-variant="normal" fo:text-transform="none" fo:color="#4747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72" style:family="text">
      <style:text-properties fo:font-variant="normal" fo:text-transform="none" fo:color="#4747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273" style:family="text">
      <style:text-properties fo:font-variant="normal" fo:text-transform="none" fo:color="#474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74" style:family="text">
      <style:text-properties fo:font-variant="normal" fo:text-transform="none" fo:color="#474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75" style:family="text">
      <style:text-properties fo:font-variant="normal" fo:text-transform="none" fo:color="#4747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276" style:family="text">
      <style:text-properties fo:font-variant="normal" fo:text-transform="none" fo:color="#4747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77" style:family="text">
      <style:text-properties fo:font-variant="normal" fo:text-transform="none" fo:color="#4747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78" style:family="text">
      <style:text-properties fo:font-variant="normal" fo:text-transform="none" fo:color="#676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79" style:family="text">
      <style:text-properties fo:font-variant="normal" fo:text-transform="none" fo:color="#676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80" style:family="text">
      <style:text-properties fo:font-variant="normal" fo:text-transform="none" fo:color="#6767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81" style:family="text">
      <style:text-properties fo:font-variant="normal" fo:text-transform="none" fo:color="#676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82" style:family="text">
      <style:text-properties fo:font-variant="normal" fo:text-transform="none" fo:color="#6767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83" style:family="text">
      <style:text-properties fo:font-variant="normal" fo:text-transform="none" fo:color="#6767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284" style:family="text">
      <style:text-properties fo:font-variant="normal" fo:text-transform="none" fo:color="#7272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85" style:family="text">
      <style:text-properties fo:font-variant="normal" fo:text-transform="none" fo:color="#7272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86" style:family="text">
      <style:text-properties fo:font-variant="normal" fo:text-transform="none" fo:color="#7272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87" style:family="text">
      <style:text-properties fo:font-variant="normal" fo:text-transform="none" fo:color="#040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88" style:family="text">
      <style:text-properties fo:font-variant="normal" fo:text-transform="none" fo:color="#aba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89" style:family="text">
      <style:text-properties fo:font-variant="normal" fo:text-transform="none" fo:color="#6060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90" style:family="text">
      <style:text-properties fo:font-variant="normal" fo:text-transform="none" fo:color="#606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91" style:family="text">
      <style:text-properties fo:font-variant="normal" fo:text-transform="none" fo:color="#606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92" style:family="text">
      <style:text-properties fo:font-variant="normal" fo:text-transform="none" fo:color="#6060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293" style:family="text">
      <style:text-properties fo:font-variant="normal" fo:text-transform="none" fo:color="#606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94" style:family="text">
      <style:text-properties fo:font-variant="normal" fo:text-transform="none" fo:color="#5f5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95" style:family="text">
      <style:text-properties fo:font-variant="normal" fo:text-transform="none" fo:color="#5f5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96" style:family="text">
      <style:text-properties fo:font-variant="normal" fo:text-transform="none" fo:color="#5f5f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97" style:family="text">
      <style:text-properties fo:font-variant="normal" fo:text-transform="none" fo:color="#5f5f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98" style:family="text">
      <style:text-properties fo:font-variant="normal" fo:text-transform="none" fo:color="#5f5f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99" style:family="text">
      <style:text-properties fo:font-variant="normal" fo:text-transform="none" fo:color="#5252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0" style:family="text">
      <style:text-properties fo:font-variant="normal" fo:text-transform="none" fo:color="#525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01" style:family="text">
      <style:text-properties fo:font-variant="normal" fo:text-transform="none" fo:color="#5252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02" style:family="text">
      <style:text-properties fo:font-variant="normal" fo:text-transform="none" fo:color="#5252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03" style:family="text">
      <style:text-properties fo:font-variant="normal" fo:text-transform="none" fo:color="#5252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04" style:family="text">
      <style:text-properties fo:font-variant="normal" fo:text-transform="none" fo:color="#4b4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5" style:family="text">
      <style:text-properties fo:font-variant="normal" fo:text-transform="none" fo:color="#4b4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06" style:family="text">
      <style:text-properties fo:font-variant="normal" fo:text-transform="none" fo:color="#4b4b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07" style:family="text">
      <style:text-properties fo:font-variant="normal" fo:text-transform="none" fo:color="#4b4b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08" style:family="text">
      <style:text-properties fo:font-variant="normal" fo:text-transform="none" fo:color="#4b4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09" style:family="text">
      <style:text-properties fo:font-variant="normal" fo:text-transform="none" fo:color="#4b4b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10" style:family="text">
      <style:text-properties fo:font-variant="normal" fo:text-transform="none" fo:color="#7c7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11" style:family="text">
      <style:text-properties fo:font-variant="normal" fo:text-transform="none" fo:color="#7c7c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12" style:family="text">
      <style:text-properties fo:font-variant="normal" fo:text-transform="none" fo:color="#7c7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3" style:family="text">
      <style:text-properties fo:font-variant="normal" fo:text-transform="none" fo:color="#7c7c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14" style:family="text">
      <style:text-properties fo:font-variant="normal" fo:text-transform="none" fo:color="#7c7c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315" style:family="text">
      <style:text-properties fo:font-variant="normal" fo:text-transform="none" fo:color="#1d1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16" style:family="text">
      <style:text-properties fo:font-variant="normal" fo:text-transform="none" fo:color="#1d1d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17" style:family="text">
      <style:text-properties fo:font-variant="normal" fo:text-transform="none" fo:color="#8b8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8" style:family="text">
      <style:text-properties fo:font-variant="normal" fo:text-transform="none" fo:color="#8b8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19" style:family="text">
      <style:text-properties fo:font-variant="normal" fo:text-transform="none" fo:color="#4646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320" style:family="text">
      <style:text-properties fo:font-variant="normal" fo:text-transform="none" fo:color="#4646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21" style:family="text">
      <style:text-properties fo:font-variant="normal" fo:text-transform="none" fo:color="#4646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322" style:family="text">
      <style:text-properties fo:font-variant="normal" fo:text-transform="none" fo:color="#4646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23" style:family="text">
      <style:text-properties fo:font-variant="normal" fo:text-transform="none" fo:color="#464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24" style:family="text">
      <style:text-properties fo:font-variant="normal" fo:text-transform="none" fo:color="#4646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325" style:family="text">
      <style:text-properties fo:font-variant="normal" fo:text-transform="none" fo:color="#7d7d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26" style:family="text">
      <style:text-properties fo:font-variant="normal" fo:text-transform="none" fo:color="#7d7d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27" style:family="text">
      <style:text-properties fo:font-variant="normal" fo:text-transform="none" fo:color="#7d7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28" style:family="text">
      <style:text-properties fo:font-variant="normal" fo:text-transform="none" fo:color="#3838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29" style:family="text">
      <style:text-properties fo:font-variant="normal" fo:text-transform="none" fo:color="#383800" style:text-line-through-style="none" style:text-line-through-type="none" style:text-position="0% 100%" style:font-name="Arial" fo:font-size="8pt" fo:font-style="italic" style:text-underline-style="none" fo:font-weight="normal" style:font-name-asian="Arial1" style:font-size-asian="8pt" style:font-style-asian="italic" style:font-weight-asian="normal" style:font-name-complex="Arial1" style:font-size-complex="8pt" style:font-style-complex="italic" style:font-weight-complex="normal"/>
    </style:style>
    <style:style style:name="T330" style:family="text">
      <style:text-properties fo:font-variant="normal" fo:text-transform="none" fo:color="#3838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31" style:family="text">
      <style:text-properties fo:font-variant="normal" fo:text-transform="none" fo:color="#3838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332" style:family="text">
      <style:text-properties fo:font-variant="normal" fo:text-transform="none" fo:color="#7f7f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33" style:family="text">
      <style:text-properties fo:font-variant="normal" fo:text-transform="none" fo:color="#7f7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34" style:family="text">
      <style:text-properties fo:font-variant="normal" fo:text-transform="none" fo:color="#505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35" style:family="text">
      <style:text-properties fo:font-variant="normal" fo:text-transform="none" fo:color="#505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36" style:family="text">
      <style:text-properties fo:font-variant="normal" fo:text-transform="none" fo:color="#505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37" style:family="text">
      <style:text-properties fo:font-variant="normal" fo:text-transform="none" fo:color="#5050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38" style:family="text">
      <style:text-properties fo:font-variant="normal" fo:text-transform="none" fo:color="#5050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39" style:family="text">
      <style:text-properties fo:font-variant="normal" fo:text-transform="none" fo:color="#5050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340" style:family="text">
      <style:text-properties fo:font-variant="normal" fo:text-transform="none" fo:color="#6e6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41" style:family="text">
      <style:text-properties fo:font-variant="normal" fo:text-transform="none" fo:color="#6e6e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42" style:family="text">
      <style:text-properties fo:font-variant="normal" fo:text-transform="none" fo:color="#6e6e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43" style:family="text">
      <style:text-properties fo:font-variant="normal" fo:text-transform="none" fo:color="#6e6e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44" style:family="text">
      <style:text-properties fo:font-variant="normal" fo:text-transform="none" fo:color="#2626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45" style:family="text">
      <style:text-properties fo:font-variant="normal" fo:text-transform="none" fo:color="#565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46" style:family="text">
      <style:text-properties fo:font-variant="normal" fo:text-transform="none" fo:color="#565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47" style:family="text">
      <style:text-properties fo:font-variant="normal" fo:text-transform="none" fo:color="#5656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48" style:family="text">
      <style:text-properties fo:font-variant="normal" fo:text-transform="none" fo:color="#5656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49" style:family="text">
      <style:text-properties fo:font-variant="normal" fo:text-transform="none" fo:color="#5656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350" style:family="text">
      <style:text-properties fo:font-variant="normal" fo:text-transform="none" fo:color="#5656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51" style:family="text">
      <style:text-properties fo:font-variant="normal" fo:text-transform="none" fo:color="#5454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52" style:family="text">
      <style:text-properties fo:font-variant="normal" fo:text-transform="none" fo:color="#5454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53" style:family="text">
      <style:text-properties fo:font-variant="normal" fo:text-transform="none" fo:color="#545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54" style:family="text">
      <style:text-properties fo:font-variant="normal" fo:text-transform="none" fo:color="#545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55" style:family="text">
      <style:text-properties fo:font-variant="normal" fo:text-transform="none" fo:color="#6565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56" style:family="text">
      <style:text-properties fo:font-variant="normal" fo:text-transform="none" fo:color="#6565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357" style:family="text">
      <style:text-properties fo:font-variant="normal" fo:text-transform="none" fo:color="#656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58" style:family="text">
      <style:text-properties fo:font-variant="normal" fo:text-transform="none" fo:color="#656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59" style:family="text">
      <style:text-properties fo:font-variant="normal" fo:text-transform="none" fo:color="#f4f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60" style:family="text"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61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362" style:family="text">
      <style:text-properties fo:font-variant="normal" fo:text-transform="none" fo:color="#000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63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64" style:family="text">
      <style:text-properties fo:font-variant="normal" fo:text-transform="none" fo:color="#000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65" style:family="text">
      <style:text-properties fo:font-variant="normal" fo:text-transform="none" fo:color="#717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66" style:family="text">
      <style:text-properties fo:font-variant="normal" fo:text-transform="none" fo:color="#7171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67" style:family="text">
      <style:text-properties fo:font-variant="normal" fo:text-transform="none" fo:color="#0909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368" style:family="text">
      <style:text-properties fo:font-variant="normal" fo:text-transform="none" fo:color="#090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69" style:family="text">
      <style:text-properties fo:font-variant="normal" fo:text-transform="none" fo:color="#3f3f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370" style:family="text">
      <style:text-properties fo:font-variant="normal" fo:text-transform="none" fo:color="#3f3f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71" style:family="text">
      <style:text-properties fo:font-variant="normal" fo:text-transform="none" fo:color="#7070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72" style:family="text">
      <style:text-properties fo:font-variant="normal" fo:text-transform="none" fo:color="#8e8e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73" style:family="text">
      <style:text-properties fo:font-variant="normal" fo:text-transform="none" fo:color="#8e8e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374" style:family="text">
      <style:text-properties fo:font-variant="normal" fo:text-transform="none" fo:color="#8787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75" style:family="text">
      <style:text-properties fo:font-variant="normal" fo:text-transform="none" fo:color="#8787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76" style:family="text">
      <style:text-properties fo:font-variant="normal" fo:text-transform="none" fo:color="#919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77" style:family="text">
      <style:text-properties fo:font-variant="normal" fo:text-transform="none" fo:color="#4343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78" style:family="text">
      <style:text-properties fo:font-variant="normal" fo:text-transform="none" fo:color="#4343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79" style:family="text">
      <style:text-properties fo:font-variant="normal" fo:text-transform="none" fo:color="#434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80" style:family="text">
      <style:text-properties fo:font-variant="normal" fo:text-transform="none" fo:color="#818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81" style:family="text">
      <style:text-properties fo:font-variant="normal" fo:text-transform="none" fo:color="#8181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82" style:family="text">
      <style:text-properties fo:font-variant="normal" fo:text-transform="none" fo:color="#8181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83" style:family="text">
      <style:text-properties fo:font-variant="normal" fo:text-transform="none" fo:color="#5b5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84" style:family="text">
      <style:text-properties fo:font-variant="normal" fo:text-transform="none" fo:color="#5b5b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85" style:family="text">
      <style:text-properties fo:font-variant="normal" fo:text-transform="none" fo:color="#5b5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86" style:family="text">
      <style:text-properties fo:font-variant="normal" fo:text-transform="none" fo:color="#5b5b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387" style:family="text">
      <style:text-properties fo:font-variant="normal" fo:text-transform="none" fo:color="#5b5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88" style:family="text">
      <style:text-properties fo:font-variant="normal" fo:text-transform="none" fo:color="#9a9a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89" style:family="text">
      <style:text-properties fo:font-variant="normal" fo:text-transform="none" fo:color="#9a9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90" style:family="text">
      <style:text-properties fo:font-variant="normal" fo:text-transform="none" fo:color="#3c3c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391" style:family="text">
      <style:text-properties fo:font-variant="normal" fo:text-transform="none" fo:color="#3c3c00" style:text-line-through-style="none" style:text-line-through-type="none" style:text-position="0% 100%" style:font-name="Times New Roman" fo:font-size="6pt" fo:font-style="italic" style:text-underline-style="none" fo:font-weight="normal" style:font-name-asian="Times New Roman1" style:font-size-asian="6pt" style:font-style-asian="italic" style:font-weight-asian="normal" style:font-name-complex="Times New Roman1" style:font-size-complex="6pt" style:font-style-complex="italic" style:font-weight-complex="normal"/>
    </style:style>
    <style:style style:name="T392" style:family="text">
      <style:text-properties fo:font-variant="normal" fo:text-transform="none" fo:color="#3c3c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93" style:family="text">
      <style:text-properties fo:font-variant="normal" fo:text-transform="none" fo:color="#4e4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94" style:family="text">
      <style:text-properties fo:font-variant="normal" fo:text-transform="none" fo:color="#4e4e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95" style:family="text">
      <style:text-properties fo:font-variant="normal" fo:text-transform="none" fo:color="#4e4e00" style:text-line-through-style="none" style:text-line-through-typ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T396" style:family="text">
      <style:text-properties fo:font-variant="normal" fo:text-transform="none" fo:color="#4e4e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97" style:family="text">
      <style:text-properties fo:font-variant="normal" fo:text-transform="none" fo:color="#2a2a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98" style:family="text">
      <style:text-properties fo:font-variant="normal" fo:text-transform="none" fo:color="#2a2a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399" style:family="text">
      <style:text-properties fo:font-variant="normal" fo:text-transform="none" fo:color="#868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00" style:family="text">
      <style:text-properties fo:font-variant="normal" fo:text-transform="none" fo:color="#8686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01" style:family="text">
      <style:text-properties fo:font-variant="normal" fo:text-transform="none" fo:color="#2b2b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402" style:family="text">
      <style:text-properties fo:font-variant="normal" fo:text-transform="none" fo:color="#2b2b00" style:text-line-through-style="none" style:text-line-through-type="none" style:text-position="0% 100%" style:font-name="Courier New" fo:font-size="7pt" fo:font-style="normal" style:text-underline-style="none" fo:font-weight="bold" style:font-name-asian="Courier New1" style:font-size-asian="7pt" style:font-style-asian="normal" style:font-weight-asian="bold" style:font-name-complex="Courier New1" style:font-size-complex="7pt" style:font-style-complex="normal" style:font-weight-complex="bold"/>
    </style:style>
    <style:style style:name="T403" style:family="text">
      <style:text-properties fo:font-variant="normal" fo:text-transform="none" fo:color="#111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04" style:family="text">
      <style:text-properties fo:font-variant="normal" fo:text-transform="none" fo:color="#1f1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05" style:family="text">
      <style:text-properties fo:font-variant="normal" fo:text-transform="none" fo:color="#1f1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06" style:family="text">
      <style:text-properties fo:font-variant="normal" fo:text-transform="none" fo:color="#1a1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07" style:family="text">
      <style:text-properties fo:font-variant="normal" fo:text-transform="none" fo:color="#1a1a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08" style:family="text">
      <style:text-properties fo:font-variant="normal" fo:text-transform="none" fo:color="#1a1a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409" style:family="text">
      <style:text-properties fo:font-variant="normal" fo:text-transform="none" fo:color="#7e7e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10" style:family="text">
      <style:text-properties fo:font-variant="normal" fo:text-transform="none" fo:color="#fefe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11" style:family="text">
      <style:text-properties fo:font-variant="normal" fo:text-transform="none" fo:color="#fefe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12" style:family="text">
      <style:text-properties fo:font-variant="normal" fo:text-transform="none" fo:color="#fefe00" style:text-line-through-style="none" style:text-line-through-typ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T413" style:family="text">
      <style:text-properties fo:font-variant="normal" fo:text-transform="none" fo:color="#fefe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414" style:family="text">
      <style:text-properties fo:font-variant="normal" fo:text-transform="none" fo:color="#fef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15" style:family="text">
      <style:text-properties fo:font-variant="normal" fo:text-transform="none" fo:color="#949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16" style:family="text">
      <style:text-properties fo:font-variant="normal" fo:text-transform="none" fo:color="#9494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17" style:family="text">
      <style:text-properties fo:font-variant="normal" fo:text-transform="none" fo:color="#4f4f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418" style:family="text">
      <style:text-properties fo:font-variant="normal" fo:text-transform="none" fo:color="#4f4f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19" style:family="text">
      <style:text-properties fo:font-variant="normal" fo:text-transform="none" fo:color="#4f4f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20" style:family="text">
      <style:text-properties fo:font-variant="normal" fo:text-transform="none" fo:color="#4f4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21" style:family="text">
      <style:text-properties fo:font-variant="normal" fo:text-transform="none" fo:color="#4f4f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422" style:family="text">
      <style:text-properties fo:font-variant="normal" fo:text-transform="none" fo:color="#838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23" style:family="text">
      <style:text-properties fo:font-variant="normal" fo:text-transform="none" fo:color="#3030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424" style:family="text">
      <style:text-properties fo:font-variant="normal" fo:text-transform="none" fo:color="#303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25" style:family="text">
      <style:text-properties fo:font-variant="normal" fo:text-transform="none" fo:color="#909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26" style:family="text">
      <style:text-properties fo:font-variant="normal" fo:text-transform="none" fo:color="#3939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27" style:family="text">
      <style:text-properties fo:font-variant="normal" fo:text-transform="none" fo:color="#3939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428" style:family="text">
      <style:text-properties fo:font-variant="normal" fo:text-transform="none" fo:color="#3939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429" style:family="text">
      <style:text-properties fo:font-variant="normal" fo:text-transform="none" fo:color="#d3d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30" style:family="text">
      <style:text-properties fo:font-variant="normal" fo:text-transform="none" fo:color="#c6c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31" style:family="text">
      <style:text-properties fo:font-variant="normal" fo:text-transform="none" fo:color="#4d4d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432" style:family="text">
      <style:text-properties fo:font-variant="normal" fo:text-transform="none" fo:color="#4d4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33" style:family="text">
      <style:text-properties fo:font-variant="normal" fo:text-transform="none" fo:color="#4d4d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34" style:family="text">
      <style:text-properties fo:font-variant="normal" fo:text-transform="none" fo:color="#4d4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35" style:family="text">
      <style:text-properties fo:font-variant="normal" fo:text-transform="none" fo:color="#4d4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36" style:family="text">
      <style:text-properties fo:font-variant="normal" fo:text-transform="none" fo:color="#6161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37" style:family="text">
      <style:text-properties fo:font-variant="normal" fo:text-transform="none" fo:color="#6161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38" style:family="text">
      <style:text-properties fo:font-variant="normal" fo:text-transform="none" fo:color="#3737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439" style:family="text">
      <style:text-properties fo:font-variant="normal" fo:text-transform="none" fo:color="#3737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40" style:family="text">
      <style:text-properties fo:font-variant="normal" fo:text-transform="none" fo:color="#3737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41" style:family="text">
      <style:text-properties fo:font-variant="normal" fo:text-transform="none" fo:color="#3737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442" style:family="text">
      <style:text-properties fo:font-variant="normal" fo:text-transform="none" fo:color="#3737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443" style:family="text">
      <style:text-properties fo:font-variant="normal" fo:text-transform="none" fo:color="#373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44" style:family="text">
      <style:text-properties fo:font-variant="normal" fo:text-transform="none" fo:color="#2727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45" style:family="text">
      <style:text-properties fo:font-variant="normal" fo:text-transform="none" fo:color="#2727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46" style:family="text">
      <style:text-properties fo:font-variant="normal" fo:text-transform="none" fo:color="#e4e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47" style:family="text">
      <style:text-properties fo:font-variant="normal" fo:text-transform="none" fo:color="#777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48" style:family="text">
      <style:text-properties fo:font-variant="normal" fo:text-transform="none" fo:color="#7777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49" style:family="text">
      <style:text-properties fo:font-variant="normal" fo:text-transform="none" fo:color="#3232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50" style:family="text">
      <style:text-properties fo:font-variant="normal" fo:text-transform="none" fo:color="#323200" style:text-line-through-style="none" style:text-line-through-typ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T451" style:family="text">
      <style:text-properties fo:font-variant="normal" fo:text-transform="none" fo:color="#3232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52" style:family="text">
      <style:text-properties fo:font-variant="normal" fo:text-transform="none" fo:color="#3232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53" style:family="text">
      <style:text-properties fo:font-variant="normal" fo:text-transform="none" fo:color="#3232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454" style:family="text">
      <style:text-properties fo:font-variant="normal" fo:text-transform="none" fo:color="#323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55" style:family="text">
      <style:text-properties fo:font-variant="normal" fo:text-transform="none" fo:color="#6c6c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56" style:family="text">
      <style:text-properties fo:font-variant="normal" fo:text-transform="none" fo:color="#6c6c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57" style:family="text">
      <style:text-properties fo:font-variant="normal" fo:text-transform="none" fo:color="#3e3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58" style:family="text">
      <style:text-properties fo:font-variant="normal" fo:text-transform="none" fo:color="#3e3e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59" style:family="text">
      <style:text-properties fo:font-variant="normal" fo:text-transform="none" fo:color="#3e3e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60" style:family="text">
      <style:text-properties fo:font-variant="normal" fo:text-transform="none" fo:color="#494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61" style:family="text">
      <style:text-properties fo:font-variant="normal" fo:text-transform="none" fo:color="#4949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62" style:family="text">
      <style:text-properties fo:font-variant="normal" fo:text-transform="none" fo:color="#4949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63" style:family="text">
      <style:text-properties fo:font-variant="normal" fo:text-transform="none" fo:color="#4949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64" style:family="text">
      <style:text-properties fo:font-variant="normal" fo:text-transform="none" fo:color="#494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65" style:family="text">
      <style:text-properties fo:font-variant="normal" fo:text-transform="none" fo:color="#4949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66" style:family="text">
      <style:text-properties fo:font-variant="normal" fo:text-transform="none" fo:color="#8989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467" style:family="text">
      <style:text-properties fo:font-variant="normal" fo:text-transform="none" fo:color="#fff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68" style:family="text">
      <style:text-properties fo:font-variant="normal" fo:text-transform="none" fo:color="#ffff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69" style:family="text">
      <style:text-properties fo:font-variant="normal" fo:text-transform="none" fo:color="#a4a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70" style:family="text">
      <style:text-properties fo:font-variant="normal" fo:text-transform="none" fo:color="#3a3a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71" style:family="text">
      <style:text-properties fo:font-variant="normal" fo:text-transform="none" fo:color="#3a3a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72" style:family="text">
      <style:text-properties fo:font-variant="normal" fo:text-transform="none" fo:color="#3a3a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473" style:family="text">
      <style:text-properties fo:font-variant="normal" fo:text-transform="none" fo:color="#e9e9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74" style:family="text">
      <style:text-properties fo:font-variant="normal" fo:text-transform="none" fo:color="#a0a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75" style:family="text">
      <style:text-properties fo:font-variant="normal" fo:text-transform="none" fo:color="#adad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76" style:family="text">
      <style:text-properties fo:font-variant="normal" fo:text-transform="none" fo:color="#b4b4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77" style:family="text">
      <style:text-properties fo:font-variant="normal" fo:text-transform="none" fo:color="#cac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78" style:family="text">
      <style:text-properties fo:font-variant="normal" fo:text-transform="none" fo:color="#9b9b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79" style:family="text">
      <style:text-properties fo:font-variant="normal" fo:text-transform="none" fo:color="#eeee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80" style:family="text">
      <style:text-properties fo:font-variant="normal" fo:text-transform="none" fo:color="#bcbc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81" style:family="text">
      <style:text-properties fo:font-variant="normal" fo:text-transform="none" fo:color="#8a8a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82" style:family="text">
      <style:text-properties fo:font-variant="normal" fo:text-transform="none" fo:color="#bfbf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83" style:family="text">
      <style:text-properties fo:font-variant="normal" fo:text-transform="none" fo:color="#0202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484" style:family="text">
      <style:text-properties fo:font-variant="normal" fo:text-transform="none" fo:color="#0202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85" style:family="text">
      <style:text-properties fo:font-variant="normal" fo:text-transform="none" fo:color="#0101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486" style:family="text">
      <style:text-properties fo:font-variant="normal" fo:text-transform="none" fo:color="#010100" style:text-line-through-style="none" style:text-line-through-type="none" style:text-position="0% 100%" style:font-name="Arial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T487" style:family="text">
      <style:text-properties fo:font-variant="normal" fo:text-transform="none" fo:color="#0303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488" style:family="text">
      <style:text-properties fo:font-variant="normal" fo:text-transform="none" fo:color="#2e2e00" style:text-line-through-style="none" style:text-line-through-typ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T489" style:family="text">
      <style:text-properties fo:font-variant="normal" fo:text-transform="none" fo:color="#2e2e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90" style:family="text">
      <style:text-properties fo:font-variant="normal" fo:text-transform="none" fo:color="#2e2e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91" style:family="text">
      <style:text-properties fo:font-variant="normal" fo:text-transform="none" fo:color="#2e2e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492" style:family="text">
      <style:text-properties fo:font-variant="normal" fo:text-transform="none" fo:color="#2e2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93" style:family="text">
      <style:text-properties fo:font-variant="normal" fo:text-transform="none" fo:color="#a6a600" style:text-line-through-style="none" style:text-line-through-typ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T494" style:family="text">
      <style:text-properties fo:font-variant="normal" fo:text-transform="none" fo:color="#a6a6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95" style:family="text">
      <style:text-properties fo:font-variant="normal" fo:text-transform="none" fo:color="#3636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496" style:family="text">
      <style:text-properties fo:font-variant="normal" fo:text-transform="none" fo:color="#4141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497" style:family="text">
      <style:text-properties fo:font-variant="normal" fo:text-transform="none" fo:color="#414100" style:text-line-through-style="none" style:text-line-through-type="none" style:text-position="0% 100%" style:font-name="Courier New" fo:font-size="5pt" fo:font-style="normal" style:text-underline-style="none" fo:font-weight="normal" style:font-name-asian="Courier New1" style:font-size-asian="5pt" style:font-style-asian="normal" style:font-weight-asian="normal" style:font-name-complex="Courier New1" style:font-size-complex="5pt" style:font-style-complex="normal" style:font-weight-complex="normal"/>
    </style:style>
    <style:style style:name="T498" style:family="text">
      <style:text-properties fo:font-variant="normal" fo:text-transform="none" fo:color="#ede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99" style:family="text">
      <style:text-properties fo:font-variant="normal" fo:text-transform="none" fo:color="#7878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500" style:family="text">
      <style:text-properties fo:font-variant="normal" fo:text-transform="none" fo:color="#808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01" style:family="text">
      <style:text-properties fo:font-variant="normal" fo:text-transform="none" fo:color="#a9a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502" style:family="text">
      <style:text-properties fo:font-variant="normal" fo:text-transform="none" fo:color="#aea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03" style:family="text">
      <style:text-properties fo:font-variant="normal" fo:text-transform="none" fo:color="#e7e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04" style:family="text">
      <style:text-properties fo:font-variant="normal" fo:text-transform="none" fo:color="#2525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505" style:family="text">
      <style:text-properties fo:font-variant="normal" fo:text-transform="none" fo:color="#2d2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506" style:family="text">
      <style:text-properties fo:font-variant="normal" fo:text-transform="none" fo:color="#2323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507" style:family="text">
      <style:text-properties fo:font-variant="normal" fo:text-transform="none" fo:color="#1e1e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508" style:family="text">
      <style:text-properties fo:font-variant="normal" fo:text-transform="none" fo:color="#3131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509" style:family="text">
      <style:text-properties fo:font-variant="normal" fo:text-transform="none" fo:color="#1818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510" style:family="text">
      <style:text-properties fo:font-variant="normal" fo:text-transform="none" fo:color="#2929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511" style:family="text">
      <style:text-properties fo:font-variant="normal" fo:text-transform="none" fo:color="#d9d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512" style:family="text">
      <style:text-properties fo:font-variant="normal" fo:text-transform="none" fo:color="#f3f3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513" style:family="text">
      <style:text-properties fo:font-variant="normal" fo:text-transform="none" fo:color="#f7f7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514" style:family="text">
      <style:text-properties fo:font-variant="normal" fo:text-transform="none" fo:color="#222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515" style:family="text">
      <style:text-properties fo:font-variant="normal" fo:text-transform="none" fo:color="#cfc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Associação </text:span><text:span text:style-name="T3">Beneficente </text:span><text:span text:style-name="T5">Raios </text:span><text:span text:style-name="T7">de </text:span><text:span text:style-name="T4">Sol </text:span><text:span text:style-name="T2">Brilhante </text:span></text:p>
      <text:p text:style-name="P2"><text:span text:style-name="T8">Sede </text:span><text:span text:style-name="T18">Rua</text:span><text:span text:style-name="T24">: </text:span><text:span text:style-name="T25">Praça </text:span><text:span text:style-name="T29">Do </text:span><text:span text:style-name="T37">Orobó</text:span><text:span text:style-name="T41">, </text:span><text:span text:style-name="T42">47 </text:span><text:span text:style-name="T47">-- </text:span><text:span text:style-name="T49">Jardim </text:span><text:span text:style-name="T54">Presidente </text:span><text:span text:style-name="T59">Dutra </text:span><text:span text:style-name="T65">- </text:span><text:span text:style-name="T52">Guarulhos </text:span></text:p>
      <text:p text:style-name="P2"><text:span text:style-name="T37">Telefones </text:span><text:span text:style-name="T71">29370227/29370228 </text:span></text:p>
      <text:p text:style-name="P2"><text:span text:style-name="T62">CNPJ</text:span><text:span text:style-name="T76">: </text:span><text:span text:style-name="T77">04226.461</text:span><text:span text:style-name="T81">/</text:span><text:span text:style-name="T84">0002 </text:span><text:span text:style-name="T88">- </text:span><text:span text:style-name="T89">19 </text:span></text:p>
      <text:p text:style-name="P2"><text:span text:style-name="T97">A.B.R.D.S.B </text:span></text:p>
      <text:p text:style-name="P4"><text:span text:style-name="T100">ANEXO </text:span><text:span text:style-name="T101">IV </text:span><text:span text:style-name="T103">- </text:span><text:span text:style-name="T109">EDUCAÇÃO </text:span><text:span text:style-name="T110">INFANTIL </text:span><text:span text:style-name="T112">- </text:span><text:span text:style-name="T113">CRECHE </text:span><text:span text:style-name="T12">Quadro </text:span><text:span text:style-name="T105">de </text:span><text:span text:style-name="T115">Recursos </text:span><text:span text:style-name="T32">Humanos </text:span><text:span text:style-name="T118">- </text:span><text:span text:style-name="T123">2025 </text:span></text:p>
      <text:p text:style-name="P2"><text:span text:style-name="T127">Associação </text:span><text:span text:style-name="T67">Beneficente </text:span><text:span text:style-name="T134">Raios </text:span><text:span text:style-name="T137">de </text:span><text:span text:style-name="T144">Sol Brilhante </text:span><text:span text:style-name="T153">Unidade </text:span><text:span text:style-name="T157">I </text:span></text:p>
      <text:p text:style-name="P2"><text:span text:style-name="T158">Entidade</text:span><text:span text:style-name="T160">: </text:span></text:p>
      <text:p text:style-name="P2"><text:span text:style-name="T168">n </text:span><text:span text:style-name="T129">Unid </text:span></text:p>
      <text:p text:style-name="P2"><text:span text:style-name="T174">01 </text:span></text:p>
      <text:p text:style-name="P2"><text:span text:style-name="T68">Nome </text:span><text:span text:style-name="T179">Alessandra </text:span><text:span text:style-name="T180">Evellyn </text:span><text:span text:style-name="T185">R. </text:span><text:span text:style-name="T120">de </text:span><text:span text:style-name="T190">Mo </text:span></text:p>
      <text:p text:style-name="P2"><text:span text:style-name="T148">R.G. </text:span></text:p>
      <text:p text:style-name="P2"><text:span text:style-name="T197">Função </text:span></text:p>
      <text:p text:style-name="P2"><text:span text:style-name="T106">Habilitação </text:span></text:p>
      <text:p text:style-name="P2"><text:span text:style-name="T199">Horário </text:span></text:p>
      <text:p text:style-name="P2"><text:span text:style-name="T206">Salário </text:span></text:p>
      <text:p text:style-name="P2"><text:span text:style-name="T191">02 </text:span></text:p>
      <text:p text:style-name="P2"><text:span text:style-name="T169">Ana </text:span><text:span text:style-name="T78">Aline </text:span><text:span text:style-name="T211">L. </text:span><text:span text:style-name="T9">N. </text:span><text:span text:style-name="T214">de </text:span><text:span text:style-name="T215">Santana </text:span></text:p>
      <text:p text:style-name="P2"><text:span text:style-name="T150">03 </text:span></text:p>
      <text:p text:style-name="P2"><text:span text:style-name="T201">Ana </text:span><text:span text:style-name="T18">Beatriz </text:span><text:span text:style-name="T222">T. </text:span><text:span text:style-name="T171">da </text:span><text:span text:style-name="T226">Silva </text:span></text:p>
      <text:p text:style-name="P3"><text:soft-page-break/><text:span text:style-name="T14">48.188.711-8 </text:span><text:span text:style-name="T33">Professor </text:span><text:span text:style-name="T231">47.988.687-8 </text:span><text:span text:style-name="T169">Professor </text:span><text:span text:style-name="T55">39.316.291-6 </text:span><text:span text:style-name="T211">Professor </text:span></text:p>
      <text:p text:style-name="P2"><text:span text:style-name="T128">Pedagogia </text:span><text:span text:style-name="T130">Pedagogia </text:span></text:p>
      <text:p text:style-name="P2"><text:span text:style-name="T43">07h </text:span><text:span text:style-name="T195">às </text:span><text:span text:style-name="T235">17h </text:span><text:span text:style-name="T238">07h </text:span><text:span text:style-name="T223">às </text:span><text:span text:style-name="T242">17h </text:span></text:p>
      <text:p text:style-name="P2"><text:span text:style-name="T138">Conta </text:span><text:span text:style-name="T90">N </text:span><text:span text:style-name="T202">3.106,00 </text:span><text:span text:style-name="T33">106.972-1 </text:span><text:span text:style-name="T22">3.106,00 </text:span><text:span text:style-name="T248">67.343-9 </text:span></text:p>
      <text:p text:style-name="P2"><text:span text:style-name="T142">Pedagogia </text:span></text:p>
      <text:p text:style-name="P2"><text:span text:style-name="T63">07h </text:span><text:span text:style-name="T79">às </text:span><text:span text:style-name="T252">17h </text:span></text:p>
      <text:p text:style-name="P2"><text:span text:style-name="T255">04 </text:span></text:p>
      <text:p text:style-name="P2"><text:span text:style-name="T261">Ana </text:span><text:span text:style-name="T72">Claudia </text:span><text:span text:style-name="T264">Silva </text:span><text:span text:style-name="T240">Mariano </text:span></text:p>
      <text:p text:style-name="P2"><text:span text:style-name="T250">38.332.701-5 </text:span><text:span text:style-name="T86">Professor </text:span></text:p>
      <text:p text:style-name="P2"><text:span text:style-name="T65">Pedagogia </text:span></text:p>
      <text:p text:style-name="P2"><text:span text:style-name="T270">07h </text:span><text:span text:style-name="T213">às </text:span><text:span text:style-name="T56">17h </text:span></text:p>
      <text:p text:style-name="P2"><text:span text:style-name="T165">05 </text:span></text:p>
      <text:p text:style-name="P2"><text:span text:style-name="T263">Ana </text:span><text:span text:style-name="T278">Caroline </text:span><text:span text:style-name="T86">de </text:span><text:span text:style-name="T284">O. </text:span><text:span text:style-name="T104">Rodrigue </text:span></text:p>
      <text:p text:style-name="P2"><text:span text:style-name="T254">38.846.547-5 </text:span><text:span text:style-name="T85">Professor </text:span></text:p>
      <text:p text:style-name="P2"><text:span text:style-name="T287">Pedagogia </text:span></text:p>
      <text:p text:style-name="P2"><text:span text:style-name="T53">07h </text:span><text:span text:style-name="T162">às </text:span><text:span text:style-name="T209">17h </text:span></text:p>
      <text:p text:style-name="P3"><text:span text:style-name="T65">3.106,00 </text:span><text:span text:style-name="T288">23.750-7 </text:span><text:span text:style-name="T63">3.106,00 </text:span><text:span text:style-name="T264">33.188-0 </text:span><text:span text:style-name="T202">3.106,00 </text:span><text:span text:style-name="T289">49.168-3 </text:span></text:p>
      <text:p text:style-name="P2"><text:span text:style-name="T292">06 </text:span></text:p>
      <text:p text:style-name="P2"><text:span text:style-name="T33">Ana </text:span><text:span text:style-name="T294">Paula </text:span><text:span text:style-name="T87">de </text:span><text:span text:style-name="T245">Al</text:span><text:span text:style-name="T80">. </text:span><text:span text:style-name="T183">S. </text:span><text:span text:style-name="T289">Silva </text:span></text:p>
      <text:p text:style-name="P2"><text:span text:style-name="T264">35.518.680-4 </text:span></text:p>
      <text:p text:style-name="P2"><text:span text:style-name="T299">Diretorfa</text:span><text:span text:style-name="T304">) </text:span></text:p>
      <text:p text:style-name="P2"><text:soft-page-break/><text:span text:style-name="T142">Pedagogia </text:span></text:p>
      <text:p text:style-name="P2"><text:span text:style-name="T166">07h </text:span><text:span text:style-name="T310">às </text:span><text:span text:style-name="T245">17h </text:span></text:p>
      <text:p text:style-name="P2"><text:span text:style-name="T205">07 </text:span></text:p>
      <text:p text:style-name="P2"><text:span text:style-name="T128">Ana </text:span><text:span text:style-name="T69">Paula </text:span><text:span text:style-name="T315">Ap</text:span><text:span text:style-name="T317">. </text:span><text:span text:style-name="T111">dos </text:span><text:span text:style-name="T69">Santos </text:span></text:p>
      <text:p text:style-name="P2"><text:span text:style-name="T318">32.045.465-4 </text:span></text:p>
      <text:p text:style-name="P2"><text:span text:style-name="T319">08 </text:span></text:p>
      <text:p text:style-name="P2"><text:span text:style-name="T38">Ane </text:span><text:span text:style-name="T325">Caroline </text:span><text:span text:style-name="T328">M. </text:span><text:span text:style-name="T252">de </text:span><text:span text:style-name="T332">Lima </text:span></text:p>
      <text:p text:style-name="P2"><text:span text:style-name="T22">43.198.270-3 </text:span></text:p>
      <text:p text:style-name="P2"><text:span text:style-name="T334">୦୬ </text:span></text:p>
      <text:p text:style-name="P2"><text:span text:style-name="T210">Andréa </text:span><text:span text:style-name="T340">Batista </text:span><text:span text:style-name="T250">Ferreira </text:span></text:p>
      <text:p text:style-name="P2"><text:span text:style-name="T195">33.058.471-6 </text:span></text:p>
      <text:p text:style-name="P2"><text:span text:style-name="T344">10 </text:span></text:p>
      <text:p text:style-name="P2"><text:span text:style-name="T185">Cleonice </text:span><text:span text:style-name="T345">do </text:span><text:span text:style-name="T207">C. </text:span><text:span text:style-name="T280">de </text:span><text:span text:style-name="T63">Oliveira </text:span></text:p>
      <text:p text:style-name="P2"><text:span text:style-name="T9">29.923.195-1 </text:span></text:p>
      <text:p text:style-name="P2"><text:span text:style-name="T351">11 </text:span></text:p>
      <text:p text:style-name="P2"><text:span text:style-name="T355">Eliete Gomes </text:span><text:span text:style-name="T50">Pereira </text:span></text:p>
      <text:p text:style-name="P2"><text:span text:style-name="T229">52.618.200</text:span><text:span text:style-name="T359">-</text:span><text:span text:style-name="T93">x </text:span></text:p>
      <text:p text:style-name="P2"><text:span text:style-name="T54">Aux</text:span><text:span text:style-name="T57">. </text:span><text:span text:style-name="T273">Limpeza </text:span><text:span text:style-name="T65">Coord</text:span><text:span text:style-name="T360">. </text:span><text:span text:style-name="T117">Pedagógico </text:span><text:span text:style-name="T365">Professor </text:span><text:span text:style-name="T143">Aux</text:span><text:span text:style-name="T367">. </text:span><text:span text:style-name="T369">Limpeza </text:span><text:span text:style-name="T282">Professor </text:span></text:p>
      <text:p text:style-name="P2"><text:span text:style-name="T371">Ensino </text:span><text:span text:style-name="T202">Médio </text:span><text:span text:style-name="T236">Pedagogia </text:span><text:span text:style-name="T128">Pedagogia </text:span><text:span text:style-name="T289">Ensino </text:span><text:span text:style-name="T91">Médio </text:span><text:span text:style-name="T65">Pedagogia </text:span></text:p>
      <text:p text:style-name="P2"><text:span text:style-name="T231">07h </text:span><text:span text:style-name="T372">às </text:span><text:span text:style-name="T296">17h </text:span></text:p>
      <text:p text:style-name="P2"><text:span text:style-name="T39">4.450,00 </text:span><text:span text:style-name="T374">26.612-4 </text:span><text:span text:style-name="T242">1.855,00 </text:span><text:span text:style-name="T30">73.751-8 </text:span></text:p>
      <text:p text:style-name="P2"><text:soft-page-break/><text:span text:style-name="T290">07h </text:span><text:span text:style-name="T376">às </text:span><text:span text:style-name="T170">17h </text:span></text:p>
      <text:p text:style-name="P2"><text:span text:style-name="T53">4.100,00 </text:span><text:span text:style-name="T9">60.880-7 </text:span></text:p>
      <text:p text:style-name="P2"><text:span text:style-name="T202">07h </text:span><text:span text:style-name="T313">às </text:span><text:span text:style-name="T377">17h </text:span></text:p>
      <text:p text:style-name="P2"><text:span text:style-name="T22">07h </text:span><text:span text:style-name="T172">às </text:span><text:span text:style-name="T289">17h </text:span></text:p>
      <text:p text:style-name="P2"><text:span text:style-name="T301">3.106,00 </text:span><text:span text:style-name="T352">69.463-0 </text:span><text:span text:style-name="T226">1.850,00 </text:span><text:span text:style-name="T75">47.010-4 </text:span></text:p>
      <text:p text:style-name="P2"><text:span text:style-name="T9">07h </text:span><text:span text:style-name="T380">às </text:span><text:span text:style-name="T56">17h </text:span></text:p>
      <text:p text:style-name="P2"><text:span text:style-name="T240">3.106,00 </text:span><text:span text:style-name="T383">71.286-8 </text:span></text:p>
      <text:p text:style-name="P2"><text:span text:style-name="T36">12 </text:span></text:p>
      <text:p text:style-name="P2"><text:span text:style-name="T55">Elisabete </text:span><text:span text:style-name="T219">Silva </text:span><text:span text:style-name="T354">Santos </text:span></text:p>
      <text:p text:style-name="P2"><text:span text:style-name="T388">42.483.130-2 </text:span><text:span text:style-name="T133">Ag</text:span><text:span text:style-name="T362">. </text:span><text:span text:style-name="T128">Escolar </text:span></text:p>
      <text:p text:style-name="P2"><text:span text:style-name="T390">13 </text:span></text:p>
      <text:p text:style-name="P2"><text:span text:style-name="T253">Erica </text:span><text:span text:style-name="T393">Al</text:span><text:span text:style-name="T362">. </text:span><text:span text:style-name="T312">Dos </text:span><text:span text:style-name="T188">S. </text:span><text:span text:style-name="T239">Brandão </text:span></text:p>
      <text:p text:style-name="P2"><text:span text:style-name="T22">49.386.574-3 </text:span></text:p>
      <text:p text:style-name="P2"><text:span text:style-name="T256">Professor </text:span></text:p>
      <text:p text:style-name="P2"><text:span text:style-name="T342">Ensino </text:span><text:span text:style-name="T181">Médio </text:span><text:span text:style-name="T107">Pedagogia </text:span></text:p>
      <text:p text:style-name="P2"><text:span text:style-name="T301">07h </text:span><text:span text:style-name="T227">às </text:span><text:span text:style-name="T176">18h </text:span></text:p>
      <text:p text:style-name="P2"><text:span text:style-name="T200">1.850,00 </text:span><text:span text:style-name="T296">71.695-2 </text:span></text:p>
      <text:p text:style-name="P2"><text:span text:style-name="T38">07h </text:span><text:span text:style-name="T87">às </text:span><text:span text:style-name="T63">17h </text:span></text:p>
      <text:p text:style-name="P2"><text:span text:style-name="T98">14 </text:span></text:p>
      <text:p text:style-name="P2"><text:span text:style-name="T241">Erika </text:span><text:span text:style-name="T346">Nataly </text:span><text:span text:style-name="T62">P. </text:span><text:span text:style-name="T52">da </text:span><text:span text:style-name="T34">Silva </text:span></text:p>
      <text:p text:style-name="P2"><text:span text:style-name="T265">40.499.251-1 </text:span></text:p>
      <text:p text:style-name="P2"><text:soft-page-break/><text:span text:style-name="T397">15 </text:span></text:p>
      <text:p text:style-name="P2"><text:span text:style-name="T209">Gabrielle </text:span><text:span text:style-name="T27">de </text:span><text:span text:style-name="T399">Freitas </text:span><text:span text:style-name="T371">Prand </text:span></text:p>
      <text:p text:style-name="P2"><text:span text:style-name="T401">16 </text:span></text:p>
      <text:p text:style-name="P2"><text:span text:style-name="T91">Gildione </text:span><text:span text:style-name="T394">Monteiro </text:span><text:span text:style-name="T264">Matias </text:span></text:p>
      <text:p text:style-name="P2"><text:span text:style-name="T224">17 </text:span></text:p>
      <text:p text:style-name="P2"><text:span text:style-name="T38">Helena </text:span><text:span text:style-name="T403">F. </text:span><text:span text:style-name="T40">de </text:span><text:span text:style-name="T347">Almeida </text:span></text:p>
      <text:p text:style-name="P2"><text:span text:style-name="T404">Aux</text:span><text:span text:style-name="T406">. </text:span><text:span text:style-name="T341">Limpeza </text:span><text:span text:style-name="T50">43.009.378-0 </text:span><text:span text:style-name="T375">Professor </text:span><text:span text:style-name="T51">28.640.922-7 </text:span><text:span text:style-name="T38">Professor </text:span><text:span text:style-name="T296">43.414.143-4 </text:span><text:span text:style-name="T262">Professor </text:span></text:p>
      <text:p text:style-name="P2"><text:span text:style-name="T409">Ensino </text:span><text:span text:style-name="T347">Médio </text:span></text:p>
      <text:p text:style-name="P2"><text:span text:style-name="T384">07h </text:span><text:span text:style-name="T400">às </text:span><text:span text:style-name="T203">17h </text:span></text:p>
      <text:p text:style-name="P2"><text:span text:style-name="T279">3.106,00 </text:span><text:span text:style-name="T60">75.382-3 </text:span><text:span text:style-name="T94">1.850,00 </text:span><text:span text:style-name="T383">72.319-3 </text:span></text:p>
      <text:p text:style-name="P2"><text:span text:style-name="T128">Pedagogia </text:span></text:p>
      <text:p text:style-name="P2"><text:span text:style-name="T190">07h </text:span><text:span text:style-name="T73">às </text:span><text:span text:style-name="T229">17h </text:span></text:p>
      <text:p text:style-name="P2"><text:span text:style-name="T410">Pedagogia </text:span></text:p>
      <text:p text:style-name="P2"><text:span text:style-name="T355">07h </text:span><text:span text:style-name="T384">às </text:span><text:span text:style-name="T348">17h </text:span></text:p>
      <text:p text:style-name="P2"><text:span text:style-name="T62">3.106,00 </text:span><text:span text:style-name="T196">13.025-7 </text:span><text:span text:style-name="T415">3.106,00 </text:span><text:span text:style-name="T385">10.420-9 </text:span></text:p>
      <text:p text:style-name="P2"><text:span text:style-name="T411">Pedagogia </text:span></text:p>
      <text:p text:style-name="P2"><text:span text:style-name="T417">07h </text:span><text:span text:style-name="T422">às </text:span><text:span text:style-name="T417">17h </text:span></text:p>
      <text:p text:style-name="P2"><text:span text:style-name="T352">3.106,00 </text:span><text:span text:style-name="T55">62.981-2 </text:span></text:p>
      <text:p text:style-name="P2"><text:span text:style-name="T423">18 </text:span></text:p>
      <text:p text:style-name="P2"><text:span text:style-name="T333">Ivani </text:span><text:span text:style-name="T230">Benedita </text:span><text:span text:style-name="T6">de </text:span><text:span text:style-name="T425">Farias </text:span></text:p>
      <text:p text:style-name="P2"><text:span text:style-name="T426">19 </text:span></text:p>
      <text:p text:style-name="P2"><text:soft-page-break/><text:span text:style-name="T52">Ivete </text:span><text:span text:style-name="T102">F. </text:span><text:span text:style-name="T71">dos Santos </text:span></text:p>
      <text:p text:style-name="P2"><text:span text:style-name="T42">33.039.995-0 </text:span><text:span text:style-name="T210">Professor </text:span><text:span text:style-name="T290">30.216.387-6 </text:span></text:p>
      <text:p text:style-name="P2"><text:span text:style-name="T137">Pedagogia </text:span></text:p>
      <text:p text:style-name="P2"><text:span text:style-name="T264">07h </text:span><text:span text:style-name="T173">às </text:span><text:span text:style-name="T293">17h </text:span></text:p>
      <text:p text:style-name="P2"><text:span text:style-name="T116">3.106,00 </text:span><text:span text:style-name="T212">72.314-2 </text:span></text:p>
      <text:p text:style-name="P2"><text:span text:style-name="T246">Professor </text:span></text:p>
      <text:p text:style-name="P2"><text:span text:style-name="T131">Pedagogia </text:span></text:p>
      <text:p text:style-name="P2"><text:span text:style-name="T349">07h </text:span><text:span text:style-name="T186">às </text:span><text:span text:style-name="T8">17h </text:span></text:p>
      <text:p text:style-name="P2"><text:span text:style-name="T154">20 </text:span></text:p>
      <text:p text:style-name="P2"><text:span text:style-name="T241">Leticia </text:span><text:span text:style-name="T259">R. </text:span><text:span text:style-name="T121">de </text:span><text:span text:style-name="T171">Souza </text:span></text:p>
      <text:p text:style-name="P2"><text:span text:style-name="T297">41.563.412</text:span><text:span text:style-name="T429">-</text:span><text:span text:style-name="T183">x </text:span></text:p>
      <text:p text:style-name="P2"><text:span text:style-name="T327">Aux</text:span><text:span text:style-name="T430">. </text:span><text:span text:style-name="T333">Cozinha </text:span></text:p>
      <text:p text:style-name="P2"><text:span text:style-name="T389">Ensino </text:span><text:span text:style-name="T125">Médio </text:span></text:p>
      <text:p text:style-name="P2"><text:span text:style-name="T176">07h </text:span><text:span text:style-name="T326">às </text:span><text:span text:style-name="T305">17h </text:span></text:p>
      <text:p text:style-name="P2"><text:span text:style-name="T296">3.106,00 </text:span><text:span text:style-name="T15">18.915-4 </text:span><text:span text:style-name="T420">1.850,00 </text:span><text:span text:style-name="T352">7.060-2 </text:span></text:p>
      <text:p text:style-name="P2"><text:span text:style-name="T431">21 </text:span></text:p>
      <text:p text:style-name="P2"><text:span text:style-name="T8">Maria </text:span><text:span text:style-name="T267">Auxiliadora </text:span><text:span text:style-name="T52">S. </text:span><text:span text:style-name="T246">da </text:span><text:span text:style-name="T304">Silva </text:span></text:p>
      <text:p text:style-name="P2"><text:span text:style-name="T289">27.976.914-3 </text:span></text:p>
      <text:p text:style-name="P2"><text:span text:style-name="T184">22 </text:span></text:p>
      <text:p text:style-name="P2"><text:span text:style-name="T436">Maria </text:span><text:span text:style-name="T383">Mubresa </text:span><text:span text:style-name="T274">T. </text:span><text:span text:style-name="T357">de </text:span><text:span text:style-name="T22">Melo </text:span></text:p>
      <text:p text:style-name="P2"><text:span text:style-name="T279">38.626.632-3 </text:span></text:p>
      <text:p text:style-name="P2"><text:soft-page-break/><text:span text:style-name="T438">23 </text:span></text:p>
      <text:p text:style-name="P2"><text:span text:style-name="T271">Marina </text:span><text:span text:style-name="T145">Martins </text:span><text:span text:style-name="T320">Farias </text:span></text:p>
      <text:p text:style-name="P2"><text:span text:style-name="T444">24 </text:span></text:p>
      <text:p text:style-name="P2"><text:span text:style-name="T139">Mirian </text:span><text:span text:style-name="T128">Aguiar </text:span><text:span text:style-name="T139">Paixão </text:span></text:p>
      <text:p text:style-name="P2"><text:span text:style-name="T169">52.558.894-2 </text:span><text:span text:style-name="T85">38.920.542-4 </text:span></text:p>
      <text:p text:style-name="P3"><text:span text:style-name="T285">Professor </text:span><text:span text:style-name="T342">Professor </text:span><text:span text:style-name="T439">mux</text:span><text:span text:style-name="T446">. </text:span><text:span text:style-name="T215">Adm</text:span><text:span text:style-name="T359">. </text:span><text:span text:style-name="T333">Professor </text:span></text:p>
      <text:p text:style-name="P2"><text:span text:style-name="T127">Pedagogia </text:span></text:p>
      <text:p text:style-name="P2"><text:span text:style-name="T337">07h </text:span><text:span text:style-name="T382">às </text:span><text:span text:style-name="T289">17h </text:span></text:p>
      <text:p text:style-name="P2"><text:span text:style-name="T298">3.106,00 </text:span><text:span text:style-name="T29">72.402-5 </text:span></text:p>
      <text:p text:style-name="P2"><text:span text:style-name="T114">Pedagogia </text:span></text:p>
      <text:p text:style-name="P2"><text:span text:style-name="T308">07h </text:span><text:span text:style-name="T246">às </text:span><text:span text:style-name="T331">17h </text:span></text:p>
      <text:p text:style-name="P2"><text:span text:style-name="T249">3.106,00 </text:span><text:span text:style-name="T246">50.960-4 </text:span></text:p>
      <text:p text:style-name="P2"><text:span text:style-name="T447">Ensino </text:span><text:span text:style-name="T49">Médio </text:span></text:p>
      <text:p text:style-name="P2"><text:span text:style-name="T195">08h </text:span><text:span text:style-name="T85">às </text:span><text:span text:style-name="T301">18h </text:span></text:p>
      <text:p text:style-name="P2"><text:span text:style-name="T296">1.850,00 </text:span><text:span text:style-name="T27">76.031-5 </text:span></text:p>
      <text:p text:style-name="P2"><text:span text:style-name="T410">Pedagogia </text:span></text:p>
      <text:p text:style-name="P2"><text:span text:style-name="T202">07h </text:span><text:span text:style-name="T251">às </text:span><text:span text:style-name="T309">17h </text:span></text:p>
      <text:p text:style-name="P2"><text:span text:style-name="T296">3.106.00 </text:span><text:span text:style-name="T338">22.317-4 </text:span></text:p>
      <text:p text:style-name="P2"><text:span text:style-name="T449">25 </text:span></text:p>
      <text:p text:style-name="P2"><text:span text:style-name="T284">Priscila </text:span><text:span text:style-name="T278">Balbina </text:span><text:span text:style-name="T89">Rala </text:span></text:p>
      <text:p text:style-name="P2"><text:span text:style-name="T178">26 </text:span></text:p>
      <text:p text:style-name="P2"><text:soft-page-break/><text:span text:style-name="T192">Raquel </text:span><text:span text:style-name="T71">Vocatore </text:span></text:p>
      <text:p text:style-name="P2"><text:span text:style-name="T71">27.590.642-5 </text:span><text:span text:style-name="T241">Professor </text:span><text:span text:style-name="T455">34.416.396-2 </text:span><text:span text:style-name="T243">Professor </text:span></text:p>
      <text:p text:style-name="P2"><text:span text:style-name="T414">Pedagogia </text:span></text:p>
      <text:p text:style-name="P2"><text:span text:style-name="T264">07h </text:span><text:span text:style-name="T60">às </text:span><text:span text:style-name="T436">17h </text:span></text:p>
      <text:p text:style-name="P2"><text:span text:style-name="T22">3.106,00 </text:span><text:span text:style-name="T436">22.502-9 </text:span></text:p>
      <text:p text:style-name="P2"><text:span text:style-name="T65">Pedagogia </text:span></text:p>
      <text:p text:style-name="P2"><text:span text:style-name="T321">07h </text:span><text:span text:style-name="T161">às </text:span><text:span text:style-name="T295">17h </text:span></text:p>
      <text:p text:style-name="P2"><text:span text:style-name="T83">27 </text:span></text:p>
      <text:p text:style-name="P2"><text:span text:style-name="T304">Juliane </text:span><text:span text:style-name="T457">Tahira </text:span><text:span text:style-name="T128">Trigo </text:span></text:p>
      <text:p text:style-name="P2"><text:span text:style-name="T22">48.703.098-9 </text:span><text:span text:style-name="T50">Professor </text:span></text:p>
      <text:p text:style-name="P2"><text:span text:style-name="T128">Pedagogia </text:span></text:p>
      <text:p text:style-name="P2"><text:span text:style-name="T334">07h </text:span><text:span text:style-name="T270">às </text:span><text:span text:style-name="T149">17h </text:span></text:p>
      <text:p text:style-name="P2"><text:span text:style-name="T64">28 </text:span></text:p>
      <text:p text:style-name="P2"><text:span text:style-name="T460">Ana </text:span><text:span text:style-name="T18">Claudia </text:span><text:span text:style-name="T95">Sena </text:span><text:span text:style-name="T268">de </text:span><text:span text:style-name="T216">Brito </text:span></text:p>
      <text:p text:style-name="P2"><text:span text:style-name="T466">32.147.761-3 </text:span></text:p>
      <text:p text:style-name="P2"><text:span text:style-name="T358">Cozinheira </text:span></text:p>
      <text:p text:style-name="P2"><text:span text:style-name="T334">Ensino </text:span><text:span text:style-name="T63">Médio </text:span></text:p>
      <text:p text:style-name="P2"><text:span text:style-name="T418">07h </text:span><text:span text:style-name="T183">às </text:span><text:span text:style-name="T40">17h </text:span></text:p>
      <text:p text:style-name="P2"><text:span text:style-name="T350">3.106,00 </text:span><text:span text:style-name="T84">69.462-2 </text:span><text:span text:style-name="T347">3.106,00 </text:span><text:span text:style-name="T22">58.020-1 </text:span><text:span text:style-name="T337">2.000,00 </text:span><text:span text:style-name="T91">115.693-4 </text:span></text:p>
      <text:p text:style-name="P2"><text:span text:style-name="T221">29 </text:span></text:p>
      <text:p text:style-name="P2"><text:span text:style-name="T260">Vanderleia </text:span><text:span text:style-name="T146">de </text:span><text:span text:style-name="T177">F. </text:span><text:span text:style-name="T55">Moreira </text:span></text:p>
      <text:p text:style-name="P2"><text:soft-page-break/><text:span text:style-name="T357">42.251.128-6 </text:span></text:p>
      <text:p text:style-name="P2"><text:span text:style-name="T146">Aux</text:span><text:span text:style-name="T429">. </text:span><text:span text:style-name="T261">Cozinha </text:span></text:p>
      <text:p text:style-name="P2"><text:span text:style-name="T407">30 </text:span></text:p>
      <text:p text:style-name="P2"><text:span text:style-name="T467">Samanta M. </text:span><text:span text:style-name="T239">G. </text:span><text:span text:style-name="T130">Rodrigues </text:span></text:p>
      <text:p text:style-name="P2"><text:span text:style-name="T91">34.701.663-7 </text:span></text:p>
      <text:p text:style-name="P2"><text:span text:style-name="T312">Professor </text:span></text:p>
      <text:p text:style-name="P2"><text:span text:style-name="T384">Ensino </text:span><text:span text:style-name="T301">Médio </text:span><text:span text:style-name="T127">Pedagogia </text:span></text:p>
      <text:p text:style-name="P2"><text:span text:style-name="T14">07h </text:span><text:span text:style-name="T189">às </text:span><text:span text:style-name="T309">17h </text:span></text:p>
      <text:p text:style-name="P2"><text:span text:style-name="T91">1.850,00 </text:span><text:span text:style-name="T200">35.447-8 </text:span></text:p>
      <text:p text:style-name="P2"><text:span text:style-name="T463">07h </text:span><text:span text:style-name="T286">às </text:span><text:span text:style-name="T43">17h </text:span></text:p>
      <text:p text:style-name="P2"><text:span text:style-name="T436">3.106,00 </text:span><text:span text:style-name="T10">37243-9 </text:span></text:p>
      <text:p text:style-name="P2"><text:span text:style-name="T45">Total </text:span><text:span text:style-name="T107">R</text:span><text:span text:style-name="T208">$ </text:span><text:span text:style-name="T66">85.625,00 </text:span></text:p>
      <text:p text:style-name="P2"><text:span text:style-name="T437">Guarulhos </text:span></text:p>
      <text:p text:style-name="P2"><text:span text:style-name="T353">30/06/2026 </text:span></text:p>
      <text:p text:style-name="P2"><text:span text:style-name="T217">ASSOCIACAO </text:span></text:p>
      <text:p text:style-name="P2"><text:span text:style-name="T96">Presidente </text:span><text:span text:style-name="T350">da </text:span><text:span text:style-name="T432">Entidade </text:span><text:span text:style-name="T398">Jefferson </text:span><text:span text:style-name="T329">do </text:span><text:span text:style-name="T322">Sacramento </text:span><text:span text:style-name="T378">RG</text:span><text:span text:style-name="T469">.: </text:span><text:span text:style-name="T49">32861583</text:span><text:span text:style-name="T158">-SSP </text:span></text:p>
      <text:p text:style-name="P2"><text:span text:style-name="T156">SOL </text:span></text:p>
      <text:p text:style-name="P2"><text:span text:style-name="T320">0138 </text:span></text:p>
      <text:p text:style-name="P2"><text:span text:style-name="T379">Assinado </text:span><text:span text:style-name="T462">de </text:span><text:span text:style-name="T164">forma </text:span><text:span text:style-name="T58">digital </text:span><text:span text:style-name="T257">por </text:span></text:p>
      <text:p text:style-name="P2"><text:span text:style-name="T470">BENEFICENTE </text:span><text:span text:style-name="T458">RAIOS </text:span><text:span text:style-name="T198">DE </text:span><text:span text:style-name="T13">ASSOCIACAO </text:span><text:span text:style-name="T19">BENEFICENTE </text:span></text:p>
      <text:p text:style-name="P3"><text:span text:style-name="T16">RAIOS DE </text:span><text:span text:style-name="T145">SOL </text:span><text:span text:style-name="T232">BRILHANTE</text:span><text:span text:style-name="T237">:</text:span><text:span text:style-name="T161">04226461000138 </text:span><text:span text:style-name="T135">BRILHANTE</text:span><text:span text:style-name="T48">:</text:span><text:span text:style-name="T440">0422646100 </text:span><text:span text:style-name="T269">Dados</text:span><text:span text:style-name="T473">: </text:span><text:span text:style-name="T218">2026.07.01 </text:span><text:span text:style-name="T335">09:39:37 </text:span><text:span text:style-name="T304">-03'00</text:span><text:span text:style-name="T122">' </text:span></text:p>
      <text:p text:style-name="P5"><text:soft-page-break/><text:span text:style-name="T363">Digitalizado com CamScanner </text:span></text:p>
      <text:p text:style-name="P6"><text:span text:style-name="T275">A.B.R.D.S.B </text:span></text:p>
      <text:p text:style-name="P7"><text:span text:style-name="T7">Associação </text:span><text:span text:style-name="T474">Beneficente </text:span><text:span text:style-name="T475">Raios </text:span><text:span text:style-name="T3">de </text:span><text:span text:style-name="T82">Sol </text:span><text:span text:style-name="T476">Brilhante </text:span></text:p>
      <text:p text:style-name="P8"><text:span text:style-name="T194">Unidade </text:span><text:span text:style-name="T74">I</text:span><text:span text:style-name="T477">: </text:span><text:span text:style-name="T276">Rua</text:span><text:span text:style-name="T478">: </text:span><text:span text:style-name="T92">Praça </text:span><text:span text:style-name="T456">Do </text:span><text:span text:style-name="T20">Orobó</text:span><text:span text:style-name="T108">, </text:span><text:span text:style-name="T44">47- </text:span><text:span text:style-name="T144">Jardim </text:span><text:span text:style-name="T17">Presidente </text:span><text:span text:style-name="T247">Dutra </text:span><text:span text:style-name="T479">- </text:span><text:span text:style-name="T35">Guarulhos </text:span><text:span text:style-name="T464">Telefones </text:span><text:span text:style-name="T23">- </text:span><text:span text:style-name="T266">29370227/29370228 </text:span></text:p>
      <text:p text:style-name="P9"><text:span text:style-name="T303">CNPJ</text:span><text:span text:style-name="T480">: </text:span><text:span text:style-name="T353">04226.461</text:span><text:span text:style-name="T481">/</text:span><text:span text:style-name="T29">0002 </text:span><text:span text:style-name="T482">- </text:span><text:span text:style-name="T23">19 </text:span></text:p>
      <text:p text:style-name="P10"><text:span text:style-name="T408">ANEXO </text:span><text:span text:style-name="T483">IV </text:span><text:span text:style-name="T485">- </text:span><text:span text:style-name="T487">EDUCAÇÃO </text:span><text:span text:style-name="T485">INFANTIL </text:span><text:span text:style-name="T361">- </text:span><text:span text:style-name="T486">CRECHE</text:span><text:span text:style-name="T484">. </text:span></text:p>
      <text:p text:style-name="P11"><text:span text:style-name="T488">Quadro </text:span><text:span text:style-name="T395">de </text:span><text:span text:style-name="T234">Recursos </text:span><text:span text:style-name="T412">Humanos </text:span><text:span text:style-name="T493">- </text:span><text:span text:style-name="T450">2026 </text:span></text:p>
      <text:p text:style-name="P12"><text:span text:style-name="T57">Entidade</text:span><text:span text:style-name="T391">: </text:span></text:p>
      <text:p text:style-name="P13"><text:span text:style-name="T413">Associação </text:span><text:span text:style-name="T141">Beneficente </text:span><text:span text:style-name="T132">Raios </text:span><text:span text:style-name="T468">de </text:span><text:span text:style-name="T316">Sol </text:span><text:span text:style-name="T495">Brilhante </text:span><text:span text:style-name="T496">Unidade </text:span><text:span text:style-name="T442">I </text:span></text:p>
      <text:p text:style-name="P14"><text:span text:style-name="T163">n </text:span><text:span text:style-name="T497">Unid</text:span><text:span text:style-name="T498">. </text:span></text:p>
      <text:p text:style-name="P15"><text:span text:style-name="T366">Nome </text:span></text:p>
      <text:p text:style-name="P16"><text:span text:style-name="T443">R.G. </text:span></text:p>
      <text:p text:style-name="P17"><text:span text:style-name="T128">Função </text:span></text:p>
      <text:p text:style-name="P18"><text:span text:style-name="T140">Habilitação </text:span></text:p>
      <text:p text:style-name="P19"><text:span text:style-name="T263">Horário </text:span></text:p>
      <text:p text:style-name="P20"><text:span text:style-name="T386">Salário </text:span></text:p>
      <text:p text:style-name="P21"><text:span text:style-name="T490">Conta </text:span><text:span text:style-name="T451">N </text:span></text:p>
      <text:p text:style-name="P22"><text:span text:style-name="T427">31 </text:span><text:span text:style-name="T452">I </text:span></text:p>
      <text:p text:style-name="P23"><text:span text:style-name="T244">Vanessa </text:span><text:span text:style-name="T187">Kethellin </text:span><text:span text:style-name="T494">de </text:span><text:span text:style-name="T356">Limias </text:span></text:p>
      <text:p text:style-name="P24"><text:span text:style-name="T90">32 </text:span></text:p>
      <text:p text:style-name="P30"><text:span text:style-name="T465">1 </text:span></text:p>
      <text:p text:style-name="P31"><text:soft-page-break/><text:span text:style-name="T11">Veronica </text:span><text:span text:style-name="T307">da </text:span><text:span text:style-name="T300">S. </text:span><text:span text:style-name="T283">Barreto </text:span></text:p>
      <text:p text:style-name="P32"><text:span text:style-name="T396">49.035.113</text:span><text:span text:style-name="T373">-</text:span><text:span text:style-name="T433">x </text:span><text:span text:style-name="T378">Professor </text:span></text:p>
      <text:p text:style-name="P33"><text:span text:style-name="T84">30.532.658-2 </text:span><text:span text:style-name="T378">Professor </text:span></text:p>
      <text:p text:style-name="P34"><text:span text:style-name="T130">Pedagogia </text:span></text:p>
      <text:p text:style-name="P35"><text:span text:style-name="T139">Pedagogia </text:span></text:p>
      <text:p text:style-name="P36"><text:span text:style-name="T63">07h </text:span><text:span text:style-name="T499">às </text:span><text:span text:style-name="T220">17h </text:span></text:p>
      <text:p text:style-name="P37"><text:span text:style-name="T291">07h </text:span><text:span text:style-name="T500">às </text:span><text:span text:style-name="T204">17h </text:span></text:p>
      <text:p text:style-name="P38"><text:span text:style-name="T471">33 </text:span></text:p>
      <text:p text:style-name="P39"><text:span text:style-name="T219">I </text:span></text:p>
      <text:p text:style-name="P40"><text:span text:style-name="T253">Viviane </text:span><text:span text:style-name="T28">Sales </text:span><text:span text:style-name="T253">Santos </text:span></text:p>
      <text:p text:style-name="P25"><text:span text:style-name="T10">34 </text:span></text:p>
      <text:p text:style-name="P41"><text:span text:style-name="T124">1 </text:span></text:p>
      <text:p text:style-name="P42"><text:span text:style-name="T241">Larissa </text:span><text:span text:style-name="T343">Nicodemo </text:span><text:span text:style-name="T246">da </text:span><text:span text:style-name="T188">Silva </text:span></text:p>
      <text:p text:style-name="P43"><text:span text:style-name="T426">35 </text:span></text:p>
      <text:p text:style-name="P44"><text:span text:style-name="T434">I </text:span></text:p>
      <text:p text:style-name="P45"><text:span text:style-name="T31">Tatiane </text:span><text:span text:style-name="T436">da </text:span><text:span text:style-name="T311">Silva </text:span><text:span text:style-name="T33">Barbosa </text:span></text:p>
      <text:p text:style-name="P46"><text:span text:style-name="T418">36 </text:span></text:p>
      <text:p text:style-name="P47"><text:span text:style-name="T53">I </text:span></text:p>
      <text:p text:style-name="P48"><text:span text:style-name="T130">Ketely </text:span><text:span text:style-name="T368">N. </text:span><text:span text:style-name="T139">Rodrigues </text:span><text:span text:style-name="T128">dos Santos </text:span></text:p>
      <text:p text:style-name="P49"><text:span text:style-name="T155">53.384.448-4 </text:span></text:p>
      <text:p text:style-name="P50"><text:span text:style-name="T54">49.033.006</text:span><text:span text:style-name="T501">-</text:span><text:span text:style-name="T193">x </text:span><text:span text:style-name="T448">Professor </text:span></text:p>
      <text:p text:style-name="P51"><text:soft-page-break/><text:span text:style-name="T396">39.392.998</text:span><text:span text:style-name="T502">-</text:span><text:span text:style-name="T152">x </text:span><text:span text:style-name="T233">Professor </text:span></text:p>
      <text:p text:style-name="P52"><text:span text:style-name="T353">382.186.658-62 </text:span><text:span text:style-name="T314">Aux</text:span><text:span text:style-name="T503">. </text:span><text:span text:style-name="T57">Cozinha </text:span></text:p>
      <text:p text:style-name="P53"><text:span text:style-name="T504">Ag</text:span><text:span text:style-name="T364">. </text:span><text:span text:style-name="T505">Escolar </text:span></text:p>
      <text:p text:style-name="P54"><text:span text:style-name="T65">Pedagogia </text:span></text:p>
      <text:p text:style-name="P55"><text:span text:style-name="T151">07h </text:span><text:span text:style-name="T225">às </text:span><text:span text:style-name="T192">17h </text:span></text:p>
      <text:p text:style-name="P56"><text:span text:style-name="T298">3.106,00 </text:span><text:span text:style-name="T387">69.838-5 </text:span></text:p>
      <text:p text:style-name="P57"><text:span text:style-name="T280">3.106,00 </text:span><text:span text:style-name="T228">16.603-0 </text:span></text:p>
      <text:p text:style-name="P58"><text:span text:style-name="T72">3.106,00 </text:span><text:span text:style-name="T15">51.048-3 </text:span></text:p>
      <text:p text:style-name="P59"><text:span text:style-name="T130">Pedagogia </text:span></text:p>
      <text:p text:style-name="P60"><text:span text:style-name="T348">07h </text:span><text:span text:style-name="T26">às </text:span><text:span text:style-name="T296">17h </text:span></text:p>
      <text:p text:style-name="P61"><text:span text:style-name="T33">Ensino </text:span><text:span text:style-name="T260">Médio </text:span></text:p>
      <text:p text:style-name="P62"><text:span text:style-name="T302">07h </text:span><text:span text:style-name="T381">às </text:span><text:span text:style-name="T383">17h </text:span></text:p>
      <text:p text:style-name="P63"><text:span text:style-name="T207">Ensino </text:span><text:span text:style-name="T90">Médio </text:span></text:p>
      <text:p text:style-name="P64"><text:span text:style-name="T293">07h </text:span><text:span text:style-name="T325">às </text:span><text:span text:style-name="T281">17h </text:span></text:p>
      <text:p text:style-name="P65"><text:span text:style-name="T267">3.106,00 </text:span><text:span text:style-name="T86">79635-2 </text:span></text:p>
      <text:p text:style-name="P66"><text:span text:style-name="T185">1.850,00 </text:span><text:span text:style-name="T46">83073-9 </text:span></text:p>
      <text:p text:style-name="P67"><text:span text:style-name="T156">RS </text:span><text:span text:style-name="T182">1.850,00 </text:span><text:span text:style-name="T119">82.660</text:span><text:span text:style-name="T467">-x </text:span></text:p>
      <text:p text:style-name="P26"><text:span text:style-name="T421">37 </text:span></text:p>
      <text:p text:style-name="P27"><text:span text:style-name="T339">38 </text:span></text:p>
      <text:p text:style-name="P68"><text:span text:style-name="T392">39 </text:span></text:p>
      <text:p text:style-name="P69"><text:span text:style-name="T428">40 </text:span></text:p>
      <text:p text:style-name="P70"><text:soft-page-break/><text:span text:style-name="T506">41 </text:span></text:p>
      <text:p text:style-name="P28"><text:span text:style-name="T489">42 </text:span></text:p>
      <text:p text:style-name="P71"><text:span text:style-name="T444">43 </text:span></text:p>
      <text:p text:style-name="P46"><text:span text:style-name="T507">44 </text:span></text:p>
      <text:p text:style-name="P29"><text:span text:style-name="T443">45 </text:span></text:p>
      <text:p text:style-name="P25"><text:span text:style-name="T405">46 </text:span></text:p>
      <text:p text:style-name="P72"><text:span text:style-name="T508">47 </text:span></text:p>
      <text:p text:style-name="P73"><text:span text:style-name="T472">48 </text:span></text:p>
      <text:p text:style-name="P74"><text:span text:style-name="T459">49 </text:span></text:p>
      <text:p text:style-name="P75"><text:span text:style-name="T166">50 </text:span></text:p>
      <text:p text:style-name="P76"><text:span text:style-name="T509">51 </text:span></text:p>
      <text:p text:style-name="P77"><text:span text:style-name="T166">52 </text:span></text:p>
      <text:p text:style-name="P78"><text:span text:style-name="T126">53 </text:span></text:p>
      <text:p text:style-name="P79"><text:span text:style-name="T445">54 </text:span></text:p>
      <text:p text:style-name="P80"><text:span text:style-name="T401">55 </text:span></text:p>
      <text:p text:style-name="P79"><text:span text:style-name="T510">56 </text:span></text:p>
      <text:p text:style-name="P81"><text:span text:style-name="T176">57 </text:span></text:p>
      <text:p text:style-name="P82"><text:span text:style-name="T99">58 </text:span></text:p>
      <text:p text:style-name="P83"><text:span text:style-name="T370">59 </text:span></text:p>
      <text:p text:style-name="P84"><text:span text:style-name="T167">60 </text:span></text:p>
      <text:p text:style-name="P85"><text:span text:style-name="T170">Guarulhos </text:span></text:p>
      <text:p text:style-name="P86"><text:soft-page-break/><text:span text:style-name="T419">30/06/2026 </text:span></text:p>
      <text:p text:style-name="P87"><text:span text:style-name="T454">ASSOCIACAO </text:span></text:p>
      <text:p text:style-name="P88"><text:span text:style-name="T66">Total </text:span><text:span text:style-name="T70">RS </text:span><text:span text:style-name="T66">101.749,00 </text:span></text:p>
      <text:p text:style-name="P89"><text:span text:style-name="T257">Assinado </text:span><text:span text:style-name="T164">de </text:span><text:span text:style-name="T323">forma </text:span><text:span text:style-name="T307">digital </text:span><text:span text:style-name="T175">por </text:span></text:p>
      <text:p text:style-name="P90"><text:span text:style-name="T441">BENEFICENTE </text:span><text:span text:style-name="T159">RAIOS </text:span><text:span text:style-name="T491">DE </text:span><text:span text:style-name="T21">ASSOCIACAO </text:span><text:span text:style-name="T324">BENEFICENTE </text:span></text:p>
      <text:p text:style-name="P91"><text:span text:style-name="T156">RAIOS </text:span><text:span text:style-name="T336">DE </text:span><text:span text:style-name="T125">SOL </text:span><text:span text:style-name="T461">BRILHANTE</text:span><text:span text:style-name="T511">:</text:span><text:span text:style-name="T460">04226461000138 </text:span><text:span text:style-name="T424">BRILHANTE</text:span><text:span text:style-name="T512">:</text:span><text:span text:style-name="T470">0422646100 </text:span><text:span text:style-name="T61">Dados</text:span><text:span text:style-name="T513">: </text:span><text:span text:style-name="T147">2026.07.01 </text:span><text:span text:style-name="T277">09:40:13 </text:span></text:p>
      <text:p text:style-name="P92"><text:span text:style-name="T136">Presidente </text:span><text:span text:style-name="T505">da </text:span><text:span text:style-name="T514">Entidade </text:span></text:p>
      <text:p text:style-name="P93"><text:span text:style-name="T492">SOL </text:span></text:p>
      <text:p text:style-name="P94"><text:span text:style-name="T258">Jefferson </text:span><text:span text:style-name="T453">do </text:span><text:span text:style-name="T330">Sacramento </text:span><text:span text:style-name="T435">RG</text:span><text:span text:style-name="T341">: </text:span><text:span text:style-name="T272">32861583</text:span><text:span text:style-name="T416">-</text:span><text:span text:style-name="T257">SSP </text:span></text:p>
      <text:p text:style-name="P95"><text:span text:style-name="T402">0138 </text:span></text:p>
      <text:p text:style-name="P96"><text:span text:style-name="T306">-03'00</text:span><text:span text:style-name="T515">' </text:span></text:p>
      <text:p text:style-name="P97"><text:span text:style-name="T363">Digitalizado com CamScanner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4" meta:paragraph-count="284" meta:word-count="715" meta:character-count="4772" meta:non-whitespace-character-count="4057"/>
    <meta:generator>LibreOfficeDev/6.0.5.2$Linux_X86_64 LibreOffice_project/</meta:generator>
  </office:meta>
</office:document-meta>
</file>